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fietsenberging in de voortuin - Jan Steenlaan 20 2343SN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Jan Steenlaan 20 2343SN Oegstgeest - het plaatsen van een fietsenberging in de voortuin (20-08-2026/ Z/26/243627)</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85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3627</meta:user-defined>
    <meta:user-defined meta:name="DCTERMS.abstract">het plaatsen van een fietsenberging in de voortuin</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fietsenberging in de voortuin - Jan Steenlaan 20 2343SN Oegstgeest</meta:user-defined>
    <meta:user-defined meta:name="DCTERMS.W3CDTF/DCTERMS.available">2026-08-24</meta:user-defined>
    <meta:user-defined meta:name="DCTERMS.W3CDTF/OVERHEIDop.jaargang">2026</meta:user-defined>
    <meta:user-defined meta:name="OVERHEIDop.externeBijlage">OEGSTGEEST_202608_GFO_ZAKEN_836242_00. Omgeving...|exb-2026-29833</meta:user-defined>
    <meta:user-defined meta:name="OVERHEIDop.publicationIssue">398501</meta:user-defined>
    <meta:user-defined meta:name="OVERHEIDop.GmbID/DC.identifier">gmb-2026-398501</meta:user-defined>
    <meta:user-defined meta:name="OVERHEIDop.versieInformatie"/>
  </office:meta>
</office:document-meta>
</file>