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slopen van de stal en mest silo's, Topweg 1, 8281 PR te Ge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4-08-2026</text:p>
            <text:p text:style-name="common-al">
            <text:span text:style-name="nadrukvet">Locatie:</text:span> Topweg 1, 8281 PR te Genemuiden</text:p>
            <text:p text:style-name="common-al">
            <text:span text:style-name="nadrukvet">Zaakomschrijving:</text:span> het slopen van de stal en mest silo's</text:p>
            <text:p text:style-name="common-al">
            <text:span text:style-name="nadrukvet">Zaaknummer:</text:span> Z2026-00007438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werk slope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7438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743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984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438</meta:user-defined>
    <meta:user-defined meta:name="DCTERMS.abstract">het slopen van de stal en mest silo'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slopen van de stal en mest silo's, Topweg 1, 8281 PR te Genemuid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89</meta:user-defined>
    <meta:user-defined meta:name="OVERHEIDop.GmbID/DC.identifier">gmb-2026-398489</meta:user-defined>
    <meta:user-defined meta:name="OVERHEIDop.versieInformatie"/>
  </office:meta>
</office:document-meta>
</file>