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esselschadestraat 23 1054E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de kozijnen in de voorgevel van het hotel</text:p>
            <text:p text:style-name="common-al">Zaakadres: Tesselschadestraat 23 1054ET Amsterdam</text:p>
            <text:p text:style-name="common-al">Datum ontvangst: 13-07-2026</text:p>
            <text:p text:style-name="common-al">Zaaknummer: Z2026-030869</text:p>
            <text:p text:style-name="common-al">DSO-nummer: 202607130117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48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8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8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869</meta:user-defined>
    <meta:user-defined meta:name="DCTERMS.abstract">vervangen van de kozijnen in de voorgevel van het hot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Tesselschadestraat 23 1054ET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482</meta:user-defined>
    <meta:user-defined meta:name="OVERHEIDop.GmbID/DC.identifier">gmb-2026-398482</meta:user-defined>
    <meta:user-defined meta:name="OVERHEIDop.versieInformatie"/>
  </office:meta>
</office:document-meta>
</file>