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openbare ruimte, bij de Goudriaanstraat Amsterdam, bij de kruising Weesperzijde-Overamstelstraat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twee bomen in de openbare ruimte</text:p>
            <text:p text:style-name="common-al">Besluit: verleend</text:p>
            <text:p text:style-name="common-al">Besluit verzonden op: 20-08-2026</text:p>
            <text:p text:style-name="common-al">Zaakadres: openbare ruimte, bij de Goudriaanstraat Amsterdam, openbare ruimte, bij de kruising Weesperzijde-Overamstelstraat Amsterdam</text:p>
            <text:p text:style-name="common-al">Zaaknummer: Z2026-035035</text:p>
            <text:p text:style-name="common-al">DSO-nummer: 202608060019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35035"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47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7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5035</meta:user-defined>
    <meta:user-defined meta:name="DCTERMS.abstract">kappen van twee bomen in de openbare ruimte</meta:user-defined>
    <dc:language>nl</dc:language>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openbare ruimte, bij de Goudriaanstraat Amsterdam, bij de kruising Weesperzijde-Overamstelstraat Amsterdam</meta:user-defined>
    <meta:user-defined meta:name="OVERHEIDop.datumEindeReactietermijn">2026-10-04</meta:user-defined>
    <meta:user-defined meta:name="OVERHEIDop.terinzageleggingBG">https://mijnpublicaties.nl/Publicatie/28c5f58c-8595-4dd3-2953-08defe8f7383</meta:user-defined>
    <meta:user-defined meta:name="DCTERMS.W3CDTF/DCTERMS.available">2026-08-24</meta:user-defined>
    <meta:user-defined meta:name="DCTERMS.W3CDTF/OVERHEIDop.jaargang">2026</meta:user-defined>
    <meta:user-defined meta:name="OVERHEIDop.publicationIssue">398477</meta:user-defined>
    <meta:user-defined meta:name="OVERHEIDop.GmbID/DC.identifier">gmb-2026-398477</meta:user-defined>
    <meta:user-defined meta:name="OVERHEIDop.versieInformatie"/>
  </office:meta>
</office:document-meta>
</file>