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vangen voor het plaatsen van een buiten bar tijdens Klompenfeest op 4, 5 en 6 september 2026 op de locatie Dorpsstraat 23, 7391DC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0 augustus 2026</text:p>
            <text:p text:style-name="common-al">Kenmerk: Z2026-00001529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9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84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529</meta:user-defined>
    <meta:user-defined meta:name="DCTERMS.abstract">Dorpsstraat 23, 7391DC Twello</meta:user-defined>
    <dc:language>nl</dc:language>
    <meta:user-defined meta:name="OVERHEIDop.locatietype/OVERHEIDop.gebiedsmarkering">Vlak</meta:user-defined>
    <meta:user-defined meta:name="DC.title">Aanvraag ontvangen voor het plaatsen van een buiten bar tijdens Klompenfeest op 4, 5 en 6 september 2026 op de locatie Dorpsstraat 23, 7391DC Twello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73</meta:user-defined>
    <meta:user-defined meta:name="OVERHEIDop.GmbID/DC.identifier">gmb-2026-398473</meta:user-defined>
    <meta:user-defined meta:name="OVERHEIDop.versieInformatie"/>
  </office:meta>
</office:document-meta>
</file>