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een dakkapel op de locatie Lariksstraat 29 te Dordrecht zaaknummer 9003701182</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plaatsen van een dakkapel op de locatie Lariksstraat29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12 okto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9846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6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6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plaatsen van een dakkapel op de locatie Lariksstraat 29 te Dordrecht zaaknummer 9003701182</meta:user-defined>
    <meta:user-defined meta:name="DCTERMS.W3CDTF/DCTERMS.available">2026-08-24</meta:user-defined>
    <meta:user-defined meta:name="DCTERMS.W3CDTF/OVERHEIDop.jaargang">2026</meta:user-defined>
    <meta:user-defined meta:name="OVERHEIDop.publicationIssue">398468</meta:user-defined>
    <meta:user-defined meta:name="OVERHEIDop.GmbID/DC.identifier">gmb-2026-398468</meta:user-defined>
    <meta:user-defined meta:name="OVERHEIDop.versieInformatie"/>
  </office:meta>
</office:document-meta>
</file>