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wee hinderlijk geplaatste, wit gekleurde, met puin gevulde, Big Bags, van het merk BMN Bouwmaterialen. Stuyvesantstraat 220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5 augustus 2026 omstreeks 11:39 uur heeft een gemeentelijk toezichthouder van het bedrijfsonderdeel Handhavingsorganisatie van de Dienst Stadsbeheer, op de ondergenoemde locatie, geconstateerd dat twee wit gekleurde Big Bags van leevrancier BMN Bouwmaterialen, gevuld met sloopafval, op de weg zijn geplaatst. De Big Bags staan hinderlijk geplaatst op de weg waardoor de betreffende parkeerstrook minder toegankelijk en bruikbaar is. Dit is in strijd met artikel 2:10 lid 1 van de Algemene plaatselijke verordening voor de gemeente Den Haag. Wij verzoeken de eigenaar van deze Big Bags om deze te verwijderen en contact op te nemen met het Team Bestuurlijke Handhaving, te bereiken via het telefoonnummer 14-070 of e-mail: zienswijze.handhaving@denhaag.nl. Indien de Big Bags na de publicatietermijn van 14 dagen worden geconstateerd, zullen de Big Bags worden verwijderd van de openbare weg. De Big Bags worden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common-al">
            <text:span text:style-name="nadrukvet">Ons kenmerk</text:span>: VTH2026-66624</text:p>
            <text:p text:style-name="common-al">
            
          </text:p>
            <text:p text:style-name="common-al">
            <text:span text:style-name="nadrukvet">Locaties(s)</text:span>
          </text:p>
            <text:p text:style-name="last-al">Stuyvesantstraat 220, 2593 GT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4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6624</meta:user-defined>
    <dc:language>nl</dc:language>
    <meta:user-defined meta:name="OVERHEIDop.locatietype/OVERHEIDop.gebiedsmarkering">Punt</meta:user-defined>
    <meta:user-defined meta:name="DC.title">Twee hinderlijk geplaatste, wit gekleurde, met puin gevulde, Big Bags, van het merk BMN Bouwmaterialen. Stuyvesantstraat 220 te Den Haag</meta:user-defined>
    <meta:user-defined meta:name="DCTERMS.W3CDTF/DCTERMS.available">2026-08-24</meta:user-defined>
    <meta:user-defined meta:name="DCTERMS.W3CDTF/OVERHEIDop.jaargang">2026</meta:user-defined>
    <meta:user-defined meta:name="OVERHEIDop.publicationIssue">398463</meta:user-defined>
    <meta:user-defined meta:name="OVERHEIDop.GmbID/DC.identifier">gmb-2026-398463</meta:user-defined>
    <meta:user-defined meta:name="OVERHEIDop.versieInformatie"/>
  </office:meta>
</office:document-meta>
</file>