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geweigerde omgevingsvergunning - Laan van Laag Kanje 1r-2218, 3951KD Maarn, revisie vergunde aanbouw (maat- en hoogtecorrectie) (RX2026-00000073,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geweigerd:</text:p>
            <text:p text:style-name="common-al">Laan van Laag Kanje 1r-2218, 3951KD Maarn, revisie vergunde aanbouw (maat- en hoogtecorrectie) (RX2026-00000073, 20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84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0073</meta:user-defined>
    <meta:user-defined meta:name="DCTERMS.abstract">Laan van Laag Kanje 1r-2218, 3951KD Maarn, revisie vergunde aanbouw (maat- en hoogtecorrectie) (RX2026-00000073, 20 augustus 2026)</meta:user-defined>
    <dc:language>nl</dc:language>
    <meta:user-defined meta:name="OVERHEIDop.locatietype/OVERHEIDop.gebiedsmarkering">Vlak</meta:user-defined>
    <meta:user-defined meta:name="DC.title">Gemeente Utrechtse Heuvelrug, geweigerde omgevingsvergunning - Laan van Laag Kanje 1r-2218, 3951KD Maarn, revisie vergunde aanbouw (maat- en hoogtecorrectie) (RX2026-00000073, 20 augustus 2026)</meta:user-defined>
    <meta:user-defined meta:name="DCTERMS.W3CDTF/DCTERMS.available">2026-08-24</meta:user-defined>
    <meta:user-defined meta:name="DCTERMS.W3CDTF/OVERHEIDop.jaargang">2026</meta:user-defined>
    <meta:user-defined meta:name="OVERHEIDop.publicationIssue">398462</meta:user-defined>
    <meta:user-defined meta:name="OVERHEIDop.GmbID/DC.identifier">gmb-2026-398462</meta:user-defined>
    <meta:user-defined meta:name="OVERHEIDop.versieInformatie"/>
  </office:meta>
</office:document-meta>
</file>