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,Kieftendijk 84, 7165 BT Riet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een melding ontvangen waarvoor geen vergunningsplicht geldt voor de locatie Kieftendijk 84, 7165 BT Rietmolen. De melding is geregistreerd onder zaaknummer Z2026-00001497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84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97</meta:user-defined>
    <meta:user-defined meta:name="DCTERMS.abstract">Betreft: Melding op locatie Kieftendijk 84, 7165BT Rietmolen</meta:user-defined>
    <dc:language>nl</dc:language>
    <meta:user-defined meta:name="OVERHEIDop.locatietype/OVERHEIDop.gebiedsmarkering">Vlak</meta:user-defined>
    <meta:user-defined meta:name="DC.title">Melding verwijderen van asbest,Kieftendijk 84, 7165 BT Rietmol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60</meta:user-defined>
    <meta:user-defined meta:name="OVERHEIDop.GmbID/DC.identifier">gmb-2026-398460</meta:user-defined>
    <meta:user-defined meta:name="OVERHEIDop.versieInformatie"/>
  </office:meta>
</office:document-meta>
</file>