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stigen van een tattooshop aan Kerkhoflaan 1a, 5582JH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7664</text:p>
            <text:p text:style-name="common-al">Ingekomen:17 augustus 2026</text:p>
            <text:p text:style-name="common-al">Locatie: Kerkhoflaan 1a, 5582JH Waalre</text:p>
            <text:p text:style-name="common-al">Projectomschrijving: het vestigen van een tattooshop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984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8252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het vestigen van een tattooshop aan Kerkhoflaan 1a, 5582JH Waalr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451</meta:user-defined>
    <meta:user-defined meta:name="OVERHEIDop.GmbID/DC.identifier">gmb-2026-398451</meta:user-defined>
    <meta:user-defined meta:name="OVERHEIDop.versieInformatie"/>
  </office:meta>
</office:document-meta>
</file>