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Lange Beestenmarkt 90 H, 2512 EH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acacia en 1 wilg (stamomtrek 100 cm), staande op het achtererf van het perceel Lange Beestenmarkt 90H</text:p>
            <text:p text:style-name="common-al"/>
            <text:p text:style-name="common-al">Ons kenmerk: VTH2026-6733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ange Beestenmarkt 90 H, 2512 EH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0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845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5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5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7331</meta:user-defined>
    <meta:user-defined meta:name="DCTERMS.abstract">het kappen van 1 acacia en 1 wilg (stamomtrek 100 cm), staande op het achtererf van het perceel Lange Beestenmarkt 90H en het herbeplanten van een boom</meta:user-defined>
    <dc:language>nl</dc:language>
    <meta:user-defined meta:name="OVERHEIDop.locatietype/OVERHEIDop.gebiedsmarkering">Punt</meta:user-defined>
    <meta:user-defined meta:name="DC.title">Omgevingsvergunning - Aangevraagd, Lange Beestenmarkt 90 H, 2512 EH 's-Gravenhag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450</meta:user-defined>
    <meta:user-defined meta:name="OVERHEIDop.GmbID/DC.identifier">gmb-2026-398450</meta:user-defined>
    <meta:user-defined meta:name="OVERHEIDop.versieInformatie"/>
  </office:meta>
</office:document-meta>
</file>