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Zelt 4, 5066 PK Moergestel, het verbouwen van de bestaande woning en het uitbreiden van de woning en het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Zelt 4 Moergestel,</text:span> het verbouwen van de bestaande woning en het uitbreiden van de woning en het bijgebouw. Zaaknummer 1053554, ingediend op 23-04-2026; Bouwactiviteit (technisch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4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554</meta:user-defined>
    <dc:language>nl</dc:language>
    <meta:user-defined meta:name="OVERHEIDop.locatietype/OVERHEIDop.gebiedsmarkering">Punt</meta:user-defined>
    <meta:user-defined meta:name="DC.title">Verlengingsbesluit, Zelt 4, 5066 PK Moergestel, het verbouwen van de bestaande woning en het uitbreiden van de woning en het bijgebouw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48</meta:user-defined>
    <meta:user-defined meta:name="OVERHEIDop.GmbID/DC.identifier">gmb-2026-398448</meta:user-defined>
    <meta:user-defined meta:name="OVERHEIDop.versieInformatie"/>
  </office:meta>
</office:document-meta>
</file>