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sbesluit, Kloosterdreef 4, 5066 AA Moergestel, het tijdelijk bewonen van het 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Oisterwijk heeft besloten voor de volgende aanvraag om omgevingsvergunning de beslistermijn te verlengen met een termijn van maximaal 6 weken. Tegen dit besluit kan geen bezwaar en geen beroep worden ingesteld. Dat kan pas nadat er op de aanvraag is beslist.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vet">Kloosterdreef 4 Moergestel,</text:span> het tijdelijk bewonen van het gebouw. Zaaknummer 1056516, ingediend op 30-06-2026; Afwijken van regels in het omgevingsplan Bouwactiviteit (technisch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9844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ist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6516</meta:user-defined>
    <dc:language>nl</dc:language>
    <meta:user-defined meta:name="OVERHEIDop.locatietype/OVERHEIDop.gebiedsmarkering">Punt</meta:user-defined>
    <meta:user-defined meta:name="DC.title">Verlengingsbesluit, Kloosterdreef 4, 5066 AA Moergestel, het tijdelijk bewonen van het gebouw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446</meta:user-defined>
    <meta:user-defined meta:name="OVERHEIDop.GmbID/DC.identifier">gmb-2026-398446</meta:user-defined>
    <meta:user-defined meta:name="OVERHEIDop.versieInformatie"/>
  </office:meta>
</office:document-meta>
</file>