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uitvoeren van schilderwerk op de locatie Knolhaven 15 te Dordrecht zaaknummer 9003701155</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uitvoeren van schilderwerk op de locatie Knolhaven 15 te Dordrecht.</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11 oktober 2026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9844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4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4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uitvoeren van schilderwerk op de locatie Knolhaven 15 te Dordrecht zaaknummer 9003701155</meta:user-defined>
    <meta:user-defined meta:name="DCTERMS.W3CDTF/DCTERMS.available">2026-08-24</meta:user-defined>
    <meta:user-defined meta:name="DCTERMS.W3CDTF/OVERHEIDop.jaargang">2026</meta:user-defined>
    <meta:user-defined meta:name="OVERHEIDop.publicationIssue">398445</meta:user-defined>
    <meta:user-defined meta:name="OVERHEIDop.GmbID/DC.identifier">gmb-2026-398445</meta:user-defined>
    <meta:user-defined meta:name="OVERHEIDop.versieInformatie"/>
  </office:meta>
</office:document-meta>
</file>