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ontwerpbesluit weigering omgevingsvergunning Mierloseweg 54,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 </text:span>
          </text:p>
            <text:p text:style-name="common-al">
            <text:span text:style-name="nadrukvet">In het Gemeenteblad 2026, 354984 van 23 juli 2026 is de kennisgeving ‘geweigerde aanvragen omgevingsvergunning met uitgebreide procedure Mierloseweg 54 Geldrop’ gepubliceerd.</text:span>
          </text:p>
            <text:p text:style-name="common-al">
            <text:span text:style-name="nadrukvet">Hierbij is gebruikgemaakt van de verkeerde publicatietekst. Er is namelijk nog geen besluit genomen op de ontvangen aanvraag voor de ontwikkeling van 24 appartementen (17712892191).</text:span>
          </text:p>
            <text:p text:style-name="common-al">
            <text:span text:style-name="nadrukvet">De publicatie had een kennisgeving van terinzagelegging van het ontwerpbesluit moeten inhouden.</text:span>
          </text:p>
            <text:p text:style-name="common-al">
            <text:span text:style-name="nadrukvet">Om deze reden volgt onderstaand een nieuwe kennisgeving van het ontwerpbesluit en herstart de zienswijzentermijn.</text:span>
          </text:p>
            <text:p text:style-name="common-al">
            <text:span text:style-name="nadrukvet"> </text:span>
          </text:p>
            <text:p text:style-name="common-al">Burgemeester en wethouders van de gemeente Geldrop-Mierlo maken bekend, dat zij voornemens zijn om een aanvraag omgevingsvergunning voor het ‘afwijken van regels in het omgevingsplan’ (artikel 5.1 lid 1 onder a Ow) met de uitgebreide procedure te weigeren.</text:p>
            <text:p text:style-name="common-al"> </text:p>
            <text:p text:style-name="common-al">Het gaat om een aanvraag omgevingsvergunning voor de ontwikkeling van 24 appartementen op het perceel achter de Mierlosweg 54 te Geldrop (17712892191).</text:p>
            <text:p text:style-name="common-al"> </text:p>
            <text:p text:style-name="common-al">
            <text:span text:style-name="nadrukvet">Inzage</text:span>
          </text:p>
            <text:p text:style-name="common-al">Het ontwerpbesluit tot weigering en bijbehorende stukken liggen met ingang van 25 augustus 2026 gedurende zes weken ter inzage. U kunt telefonisch contact opnemen (040 – 289 38 93) of een afspraak maken via de website <text:a xlink:href="http://www.geldrop-mierlo.nl/afspraak-maken" xlink:type="simple">www.geldrop-mierlo.nl/afspraak-maken</text:a> om de stukken in te zien.</text:p>
            <text:p text:style-name="common-al"> </text:p>
            <text:p text:style-name="common-al">
            <text:span text:style-name="nadrukvet">Zienswijze indienen</text:span>
          </text:p>
            <text:p text:style-name="common-al">Gedurende de termijn van tervisielegging kan eenieder schriftelijk of mondeling zienswijzen inbrengen. Schriftelijk kan dit bij het college van burgemeester en wethouders van Geldrop-Mierlo, Postbus 10101, 5660 GA Geldrop.</text:p>
            <text:p text:style-name="common-al">
            <text:span text:style-name="nadrukvet"> </text:span>
          </text:p>
            <text:p text:style-name="common-al">Uw brief moet voorzien zijn van: (1) uw naam en handtekening, (2) uw adres, (3) de datum waarop u de brief verzendt, (4) een omschrijving van het ontwerpbesluit en (5) uw inhoudelijke zienswijzen.</text:p>
            <text:p text:style-name="common-al">U kunt uw zienswijze ook online doorgeven via <text:a xlink:href="http://www.geldrop-mierlo.nl/zienswijze" xlink:type="simple">www.geldrop-mierlo.nl/zienswijze</text:a>.  </text:p>
            <text:p text:style-name="common-al"> </text:p>
            <text:p text:style-name="common-al">Mondelinge zienswijzen kunnen worden doorgegeven aan een van de medewerkers van het Team Ruimtelijke Ontwikkeling. U kunt hiervoor telefonisch opnemen (040 – 289 38 93) of via de website <text:a xlink:href="http://www.geldrop-mierlo.nl/afspraak-maken" xlink:type="simple">www.geldrop-mierlo.nl/afspraak-maken</text:a> een afspraak maken.</text:p>
            <text:p text:style-name="common-al">
            <text:span text:style-name="nadrukvet"> </text:span>
          </text:p>
            <text:p text:style-name="last-al">
            <text:span text:style-name="nadrukcur">Geldrop, 24 augustus 2026Burgemeester en wethouders van Geldrop-Mierlo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84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2892191</meta:user-defined>
    <meta:user-defined meta:name="DCTERMS.abstract">Mierloseweg 54 Geldrop - bouwen 24 appartementen</meta:user-defined>
    <dc:language>nl</dc:language>
    <meta:user-defined meta:name="OVERHEIDop.locatietype/OVERHEIDop.gebiedsmarkering">Vlak</meta:user-defined>
    <meta:user-defined meta:name="DC.title">Rectificatie: Kennisgeving ontwerpbesluit weigering omgevingsvergunning Mierloseweg 54, Geldro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40</meta:user-defined>
    <meta:user-defined meta:name="OVERHEIDop.GmbID/DC.identifier">gmb-2026-398440</meta:user-defined>
    <meta:user-defined meta:name="OVERHEIDop.versieInformatie"/>
  </office:meta>
</office:document-meta>
</file>