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mgevingsvergunning Stinzenlaan Noord 180, 3621RL Breukelen - het plaats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verleend voor het plaatsen van een dakkapel aan de voorzijde van de woning op de locatie Stinzenlaan Noord 180, 3621RL Breukelen.</text:p>
            <text:p text:style-name="common-al">Datum besluit: 20 augustus 2026</text:p>
            <text:p text:style-name="common-al">Zaaknummer: Z2026-00001299</text:p>
            <text:p text:style-name="common-al">U kunt bezwaar maken tot en met 1 oktober 2026</text:p>
            <text:p text:style-name="common-al">
            <text:span text:style-name="nadrukvet">Inzien</text:span>
          </text:p>
            <text:p text:style-name="common-al">U kunt de documenten met zaaknummer Z2026-00001299 tot 1 oktober 2026 inzien. Dit kan via de knop 'Bekijk documenten' aan de linkerkant van deze pagina, onder het kopje 'Extra informatie'. U kunt ook de link jeleefomgeving.nl/inzien/823214527/1767ddb1-282d-4e5a-8fa1-c94b958a8e90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84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99</meta:user-defined>
    <meta:user-defined meta:name="DCTERMS.abstract">Betreft: Beschikking op aanvraag op locatie Stinzenlaan Noord 180, 3621RL Breukelen</meta:user-defined>
    <dc:language>nl</dc:language>
    <meta:user-defined meta:name="OVERHEIDop.locatietype/OVERHEIDop.gebiedsmarkering">Vlak</meta:user-defined>
    <meta:user-defined meta:name="DC.title">Gemeente Stichtse Vecht - Beschikking op aanvraag omgevingsvergunning Stinzenlaan Noord 180, 3621RL Breukelen - het plaatsen van een dakkapel aan de voorzijde van de woning</meta:user-defined>
    <meta:user-defined meta:name="OVERHEIDop.datumEindeReactietermijn">2026-10-01</meta:user-defined>
    <meta:user-defined meta:name="OVERHEIDop.terinzageleggingBG">https://jeleefomgeving.nl/inzien/823214527/1767ddb1-282d-4e5a-8fa1-c94b958a8e90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430</meta:user-defined>
    <meta:user-defined meta:name="OVERHEIDop.GmbID/DC.identifier">gmb-2026-398430</meta:user-defined>
    <meta:user-defined meta:name="OVERHEIDop.versieInformatie"/>
  </office:meta>
</office:document-meta>
</file>