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eukelaar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
            <text:p text:style-name="al">Voor de locatie Beukelaarsstraat ter hoogte van pandnummer 59A-59B een gehandicaptenparkeerplaats op kenteken is ingericht;</text:p>
            <text:p text:style-name="al"/>
            <text:p text:style-name="al">In het daartoe eerder genomen verkeersbesluit gedateerd 26 juni 2026 onder nummer 306800 abusievelijk is vermeld dat de gehandicaptenparkeerplaats op kenteken ter hoogte van pandnummer 55A-55B wordt ingericht;</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BESLUIT:</text:p>
            <text:p text:style-name="common-al">• tot het ingericht laten van de gehandicapten parkeerplaats aan de Beukelaarsstraat, ter hoogte van pandnummer 59A-59B, met bord E6 RVV 1990 met onderbord met vermelding van het kenteken van de auto van de aanvrager en aangevuld met een kruismarkering in het parkeervak, onder gelijktijdige intrekking van voornoemd, eerder genomen verkeersbesluit.</text:p>
            <text:p text:style-name="common-al"/>
            <text:p text:style-name="last-al"/>
            <text:p text:style-name="tekst_bottom"/>
          </text:section>
        </text:section>
        <text:section text:name="regeling-sluiting_id1-3-2-3" text:style-name="regeling-sluiting">
          <text:section text:name="ondertekening_id1-3-2-3-1">
            <text:p><text:span text:style-name="functie">Rotterdam, 24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84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eukelaarsstraat ter hoogte van pandnummer 59A-59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eukelaarsstraat (ROTTERDAM)</meta:user-defined>
    <meta:user-defined meta:name="DCTERMS.W3CDTF/DCTERMS.available">2026-08-24</meta:user-defined>
    <meta:user-defined meta:name="DCTERMS.W3CDTF/OVERHEIDop.jaargang">2026</meta:user-defined>
    <meta:user-defined meta:name="OVERHEIDop.publicationIssue">398428</meta:user-defined>
    <meta:user-defined meta:name="OVERHEIDop.GmbID/DC.identifier">gmb-2026-398428</meta:user-defined>
    <meta:user-defined meta:name="OVERHEIDop.versieInformatie"/>
  </office:meta>
</office:document-meta>
</file>