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een loterij door Stichting Karnaval Reusel op 26 februari 2027 (t/m 2031) aan Kerkplein 69 5541KB Reusel</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op een vergunning APV-Bijzondere wet verleend. De gemeente geeft hiermee toestemming voor het organiseren van een loterij door Stichting Karnaval Reusel op 26 februari 2027 en in de jaren 2028, 2029, 2030 en 2031 aan Kerkplein 69 5541KB Reusel. Het kenmerk van de gemeente voor deze zaak is 1667661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40 AA Reu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984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eusel-De Mierden</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6676612</meta:user-defined>
    <meta:user-defined meta:name="DCTERMS.abstract">organiseren van een loterij door Stichting Karnaval Reusel op 26 februari 2027 (t/m 2031)</meta:user-defined>
    <dc:language>nl</dc:language>
    <meta:user-defined meta:name="OVERHEIDop.locatietype/OVERHEIDop.gebiedsmarkering">Vlak</meta:user-defined>
    <meta:user-defined meta:name="DC.title">Vergunning voor het organiseren van een loterij door Stichting Karnaval Reusel op 26 februari 2027 (t/m 2031) aan Kerkplein 69 5541KB Reusel</meta:user-defined>
    <meta:user-defined meta:name="DCTERMS.W3CDTF/DCTERMS.available">2026-08-24</meta:user-defined>
    <meta:user-defined meta:name="DCTERMS.W3CDTF/OVERHEIDop.jaargang">2026</meta:user-defined>
    <meta:user-defined meta:name="OVERHEIDop.publicationIssue">398426</meta:user-defined>
    <meta:user-defined meta:name="OVERHEIDop.GmbID/DC.identifier">gmb-2026-398426</meta:user-defined>
    <meta:user-defined meta:name="OVERHEIDop.versieInformatie"/>
  </office:meta>
</office:document-meta>
</file>