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llen of doen vellen van een houtopstand op de locatie Vijverhof 12 te Alblasserdam zaaknummer 9003701995</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vellen of doen vellen van een houtopstand op de locatie Vijverhof 12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24 nov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984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llen of doen vellen van een houtopstand op de locatie Vijverhof 12 te Alblasserdam zaaknummer 9003701995</meta:user-defined>
    <meta:user-defined meta:name="DCTERMS.W3CDTF/DCTERMS.available">2026-08-24</meta:user-defined>
    <meta:user-defined meta:name="DCTERMS.W3CDTF/OVERHEIDop.jaargang">2026</meta:user-defined>
    <meta:user-defined meta:name="OVERHEIDop.publicationIssue">398425</meta:user-defined>
    <meta:user-defined meta:name="OVERHEIDop.GmbID/DC.identifier">gmb-2026-398425</meta:user-defined>
    <meta:user-defined meta:name="OVERHEIDop.versieInformatie"/>
  </office:meta>
</office:document-meta>
</file>