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Heiloo, verleende vergunning voor het plaatsen van een autolaadkraan ter hoogte van Obriglaan 13 in Heiloo, op 31 augustus 2026, verzenddatum 20 augustus 2026 (Z2026-0000658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9841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1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1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iloo</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6589</meta:user-defined>
    <meta:user-defined meta:name="DCTERMS.abstract">plaatsen autolaadkraan Obriglaan 13 HeilooObriglaan 13, 1852KA Heiloo, verzenddatum 20 augustus 2026 (Z2026-00006589)</meta:user-defined>
    <dc:language>nl</dc:language>
    <meta:user-defined meta:name="OVERHEIDop.locatietype/OVERHEIDop.gebiedsmarkering">Punt</meta:user-defined>
    <meta:user-defined meta:name="DC.title">Gemeente Heiloo, verleende vergunning voor het plaatsen van een autolaadkraan ter hoogte van Obriglaan 13 in Heiloo, op 31 augustus 2026, verzenddatum 20 augustus 2026 (Z2026-00006589)</meta:user-defined>
    <meta:user-defined meta:name="DCTERMS.W3CDTF/DCTERMS.available">2026-08-24</meta:user-defined>
    <meta:user-defined meta:name="DCTERMS.W3CDTF/OVERHEIDop.jaargang">2026</meta:user-defined>
    <meta:user-defined meta:name="OVERHEIDop.publicationIssue">398419</meta:user-defined>
    <meta:user-defined meta:name="OVERHEIDop.GmbID/DC.identifier">gmb-2026-398419</meta:user-defined>
    <meta:user-defined meta:name="OVERHEIDop.versieInformatie"/>
  </office:meta>
</office:document-meta>
</file>