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mazonenstraat 45-2 1076L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brandcompartimentering waarbij de berging wordt omgezet naar een zelfstandige woning, het uitbreiden van de daklaag, het maken van een dakuitbouw en het realiseren van een dakterras</text:p>
            <text:p text:style-name="common-al">Zaakadres: Amazonenstraat 45-2 1076LG Amsterdam</text:p>
            <text:p text:style-name="common-al">Datum ontvangst: 07-08-2026</text:p>
            <text:p text:style-name="common-al">Zaaknummer: Z2026-035278</text:p>
            <text:p text:style-name="common-al">DSO-nummer: 202608070085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41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1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1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5278</meta:user-defined>
    <meta:user-defined meta:name="DCTERMS.abstract">wijzigen van de brandcompartimentering waarbij de berging wordt omgezet naar een zelfstandige woning, het uitbreiden van de daklaag, het maken van..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Amazonenstraat 45-2 1076LG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415</meta:user-defined>
    <meta:user-defined meta:name="OVERHEIDop.GmbID/DC.identifier">gmb-2026-398415</meta:user-defined>
    <meta:user-defined meta:name="OVERHEIDop.versieInformatie"/>
  </office:meta>
</office:document-meta>
</file>