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IJZONDERE TOESTEMMING LADEN EN LOSSEN VUURWERK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van Middelburg,</text:p>
            <text:p text:style-name="common-al"/>
            <text:p text:style-name="tussenkopcur">O V E R W E G E N D E</text:p>
            <text:p text:style-name="common-al"/>
            <text:p text:style-name="common-al">dat op 2 september 2026 een vuurwerkinleverdag wordt georganiseerd op Sportpark De Veerse Poort te Middelburg;</text:p>
            <text:p text:style-name="common-al">dat tijdens deze vuurwerkinleverdag vuurwerk door particulieren wordt aangeboden, waarna het vuurwerk op de locatie wordt ingenomen en vervolgens wordt afgevoerd;</text:p>
            <text:p text:style-name="common-al">dat het aangeboden vuurwerk stoffen en voorwerpen van klasse 1 als bedoeld in het ADR kan omvatten;</text:p>
            <text:p text:style-name="common-al">dat op grond van ADR 7.5.11, bijzondere bepaling CV1, goederen van klasse 1 niet zonder bijzondere toestemming van de bevoegde autoriteit mogen worden geladen of gelost op een voor het publiek toegankelijke plaats binnen de bebouwde kom;</text:p>
            <text:p text:style-name="common-al">dat Sportpark De Veerse Poort is gelegen binnen de bebouwde kom van Middelburg en tijdens de vuurwerkinleverdag sprake is van het laden en lossen van goederen van klasse 1 op een voor het publiek toegankelijke plaats;</text:p>
            <text:p text:style-name="common-al">dat daarom voor het laden en lossen van deze goederen op deze locatie bijzondere toestemming van de bevoegde autoriteit is vereist;</text:p>
            <text:p text:style-name="common-al">dat de burgemeester in dit geval de bevoegde autoriteit is voor het verlenen van deze bijzondere toestemming;</text:p>
            <text:p text:style-name="common-al">dat het vanuit het oogpunt van veiligheid noodzakelijk is dat het laden, lossen en behandelen van het vuurwerk plaatsvindt overeenkomstig de toepasselijke voorschriften en de voor de vuurwerkinleverdag getroffen veiligheidsmaatregelen;</text:p>
            <text:p text:style-name="common-al">gelet op de Wet vervoer gevaarlijke stoffen, het Besluit vervoer gevaarlijke stoffen, de Regeling vervoer over land van gevaarlijke stoffen (VLG) en ADR 7.5.11, bijzondere bepaling CV1;</text:p>
            <text:p text:style-name="common-al"/>
            <text:p text:style-name="tussenkopcur">B E S L U I T</text:p>
            <text:p text:style-name="common-al"/>
            <text:p text:style-name="common-al">bijzondere toestemming te verlenen voor het laden en lossen van vuurwerk, zijnde goederen van klasse 1 als bedoeld in het ADR, op 2 september 2026 op Sportpark De Veerse Poort te Middelburg, voor zover deze toestemming op grond van ADR 7.5.11, bijzondere bepaling CV1, is vereist;</text:p>
            <text:p text:style-name="common-al">aan deze toestemming de voorwaarde te verbinden dat het laden, lossen en behandelen van het vuurwerk plaatsvindt overeenkomstig de toepasselijke voorschriften van het ADR en de overige geldende wet- en regelgeving;</text:p>
            <text:p text:style-name="common-al">aan deze toestemming de voorwaarde te verbinden dat de werkzaamheden worden uitgevoerd overeenkomstig de voor de vuurwerkinleverdag vastgestelde veiligheidsmaatregelen en onder verantwoordelijkheid van de daarvoor aangewezen deskundige en/of vervoerder;</text:p>
            <text:p text:style-name="common-al">aan deze toestemming de voorwaarde te verbinden dat de hoeveelheid vuurwerk die op de locatie aanwezig is zoveel mogelijk wordt beperkt, dat het ingenomen vuurwerk overeenkomstig de daarvoor gemaakte afspraken veilig wordt behandeld en afgevoerd en dat aanwijzingen van politie, brandweer, Veiligheidsregio Zeeland of andere bevoegde toezichthouders onmiddellijk worden opgevolgd;</text:p>
            <text:p text:style-name="common-al">Deze toestemming geldt uitsluitend voor de vuurwerkinleverdag op 2 september 2026. Andere benodigde vergunningen, ontheffingen en toestemmingen blijven in stand.</text:p>
            <text:p text:style-name="common-al"/>
            <text:p text:style-name="common-al"/>
            <text:p text:style-name="tussenkopcur">Bezwaarmogelijkheid</text:p>
            <text:p text:style-name="common-al"/>
            <text:p text:style-name="common-al">Tegen dit besluit kunt u een bezwaarschrift indienen. Dit moet u doen binnen zes weken na de dag waarop ik deze brief heb verzonden. Het bezwaarschrift kunt u richten aan de burgemeester van Middelburg, Postbus 6000, 4330 LA Middelburg. Als u een bezwaarschrift stuurt dan blijft dit besluit gewoon bestaan en in werking.</text:p>
            <text:p text:style-name="common-al"/>
            <text:p text:style-name="tussenkopcur">Online bezwaar maken </text:p>
            <text:p text:style-name="common-al">Uw bezwaarschrift kunt u ook digitaal indienen op: www.middelburg.nl/bezwaar. Voor het digitaal indienen van een bezwaarschrift heeft u uw inlogcode van DigiD nodig.</text:p>
            <text:p text:style-name="common-al"/>
            <text:p text:style-name="tussenkopcur">Voorlopige voorziening</text:p>
            <text:p text:style-name="last-al">Hebben uw belangen spoed en kan u het bezwaar niet afwachten? Dan kunt u, nadat u bezwaar hebt gemaakt, een voorlopige voorziening aanvragen bij de voorzieningenrechter van de rechtbank Zeeland-West-Brabant. Het verzoek richt u aan: Voorzieningenrechter van de rechtbank Zeeland-West-Brabant, Team Bestuursrecht, Postbus 90006, 4800 PA Breda. Aan het behandelen van uw verzoek zitten kosten verbonden.</text:p>
            <text:p text:style-name="tekst_bottom"/>
          </text:section>
        </text:section>
        <text:section text:name="zakelijke-mededeling-sluiting_id1-3-2-2" text:style-name="zakelijke-mededeling-sluiting">
          <text:section text:name="ondertekening_id1-3-2-2-1">
            <text:p><text:span text:style-name="functie">Middelburg,</text:span></text:p>
            <text:p><text:span text:style-name="functie">Burgemeester van Middelburg</text:span></text:p>
            <text:p><text:span text:style-name="functie"/></text:p>
            <text:p><text:span text:style-name="functie"/></text:p>
            <text:p><text:span text:style-name="functie"/></text:p>
            <text:p><text:span text:style-name="functie">Yvonne van Mastrig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841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lbur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Adres</meta:user-defined>
    <meta:user-defined meta:name="DC.title">BESLUIT BIJZONDERE TOESTEMMING LADEN EN LOSSEN VUURWERK MIDDELBURG</meta:user-defined>
    <meta:user-defined meta:name="DCTERMS.W3CDTF/DCTERMS.available">2026-08-24</meta:user-defined>
    <meta:user-defined meta:name="DCTERMS.W3CDTF/OVERHEIDop.jaargang">2026</meta:user-defined>
    <meta:user-defined meta:name="OVERHEIDop.publicationIssue">398413</meta:user-defined>
    <meta:user-defined meta:name="OVERHEIDop.GmbID/DC.identifier">gmb-2026-398413</meta:user-defined>
    <meta:user-defined meta:name="OVERHEIDop.versieInformatie"/>
  </office:meta>
</office:document-meta>
</file>