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Ottho Heldringstraat 200K 1066A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kozijn in de voorgevel</text:p>
            <text:p text:style-name="common-al">Zaakadres: Ottho Heldringstraat 200K 1066AZ Amsterdam</text:p>
            <text:p text:style-name="common-al">Datum ontvangst: 27-07-2026</text:p>
            <text:p text:style-name="common-al">Zaaknummer: Z2026-033191</text:p>
            <text:p text:style-name="common-al">DSO-nummer: 202607270015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841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1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1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3191</meta:user-defined>
    <meta:user-defined meta:name="DCTERMS.abstract">plaatsen van een kozijn in de voorgev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Ottho Heldringstraat 200K 1066AZ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411</meta:user-defined>
    <meta:user-defined meta:name="OVERHEIDop.GmbID/DC.identifier">gmb-2026-398411</meta:user-defined>
    <meta:user-defined meta:name="OVERHEIDop.versieInformatie"/>
  </office:meta>
</office:document-meta>
</file>