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5 woningen met inritten en het aanleggen van een weg op de locatie Florastraat 15a tm 15e te Boven-Leeuwen zaaknummer ODR2519042</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realiseren van 5 woningen met inritten en het aanleggen van een weg aan de Florastraat 15a tm 15e te Bov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9841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5 woningen met inritten en het aanleggen van een weg op de locatie Florastraat 15a tm 15e te Boven-Leeuwen zaaknummer ODR2519042</meta:user-defined>
    <meta:user-defined meta:name="DCTERMS.W3CDTF/DCTERMS.available">2026-08-24</meta:user-defined>
    <meta:user-defined meta:name="DCTERMS.W3CDTF/OVERHEIDop.jaargang">2026</meta:user-defined>
    <meta:user-defined meta:name="OVERHEIDop.publicationIssue">398410</meta:user-defined>
    <meta:user-defined meta:name="OVERHEIDop.GmbID/DC.identifier">gmb-2026-398410</meta:user-defined>
    <meta:user-defined meta:name="OVERHEIDop.versieInformatie"/>
  </office:meta>
</office:document-meta>
</file>