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lecte van 31 augustus t/m 5 september 2026 in de gemeente Linge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week 36, 31 augustus 2026 tot en met 5 september 2026 collecteert KWF Kankerbestrijding in de gemeente Lingewaard </text:p>
            <text:p text:style-name="common-al">Voor uitgebreide informatie kunt u terecht bij team Veiligheid, Toezicht en Handhaving (026-3260111). </text:p>
            <text:p text:style-name="last-al">Het e-mailadres is evenementen@lingewaard.nl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84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Collecte van 31 augustus t/m 5 september 2026 in de gemeente Lingewaa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06</meta:user-defined>
    <meta:user-defined meta:name="OVERHEIDop.GmbID/DC.identifier">gmb-2026-398406</meta:user-defined>
    <meta:user-defined meta:name="OVERHEIDop.versieInformatie"/>
  </office:meta>
</office:document-meta>
</file>