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aashorst - Melding Besluit activiteiten leefomgeving (Bal) - Weverstraat 6A,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aashorst delen mee dat zij de volgende melding hebben ontvangen:</text:p>
            <text:p text:style-name="common-al">Voor: Het onderhouden en repareren van verbrandingsmotoren en gemotoriseerde voertuigen</text:p>
            <text:p text:style-name="common-al"> Stralen van metalen</text:p>
            <text:p text:style-name="common-al"> Het mechanisch bewerken van diverse materialen</text:p>
            <text:p text:style-name="common-al">Locatie:  Weverstraat 6A, 5405 BN Uden</text:p>
            <text:p text:style-name="common-al">DSO-kenmerk:  2026072700139</text:p>
            <text:p text:style-name="common-al">Zaaknummer:  Z/511779</text:p>
            <text:p text:style-name="common-al">Datum ontvangen:  27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84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11779 </meta:user-defined>
    <dc:language>nl</dc:language>
    <meta:user-defined meta:name="OVERHEIDop.locatietype/OVERHEIDop.gebiedsmarkering">Adres</meta:user-defined>
    <meta:user-defined meta:name="DC.title">Gemeente Maashorst - Melding Besluit activiteiten leefomgeving (Bal) - Weverstraat 6A, Ud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04</meta:user-defined>
    <meta:user-defined meta:name="OVERHEIDop.GmbID/DC.identifier">gmb-2026-398404</meta:user-defined>
    <meta:user-defined meta:name="OVERHEIDop.versieInformatie"/>
  </office:meta>
</office:document-meta>
</file>