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rthur van Schendelstraat 10 1064B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kozijnen aan voorzijde</text:p>
            <text:p text:style-name="common-al">Besluit: verleend</text:p>
            <text:p text:style-name="common-al">Besluit verzonden op: 19-08-2026</text:p>
            <text:p text:style-name="common-al">Zaakadres: Arthur van Schendelstraat 10 1064BV Amsterdam</text:p>
            <text:p text:style-name="common-al">Zaaknummer: Z2026-030303</text:p>
            <text:p text:style-name="common-al">DSO-nummer: 20260708022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30303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3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303</meta:user-defined>
    <meta:user-defined meta:name="DCTERMS.abstract">Vervangen van kozijnen aan voor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rthur van Schendelstraat 10 1064BV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93</meta:user-defined>
    <meta:user-defined meta:name="OVERHEIDop.GmbID/DC.identifier">gmb-2026-398393</meta:user-defined>
    <meta:user-defined meta:name="OVERHEIDop.versieInformatie"/>
  </office:meta>
</office:document-meta>
</file>