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Panovenlaan 1 te Nijmegen van 10-08-26 t/m 31-08-28'</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Panovenlaan 1 te Nijmegen van 10-08-26 t/m 31-08-28'. Dit besluit namen wij op 20 augustus 2026 voor de aanvraag met zaaknummer Z2026-00004075.</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83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075</meta:user-defined>
    <meta:user-defined meta:name="DCTERMS.abstract">Betreft:  Besluit op locatie Panovenlaan 1, 6525DZ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aan de Panovenlaan 1 te Nijmegen van 10-08-26 t/m 31-08-28'</meta:user-defined>
    <meta:user-defined meta:name="OVERHEIDop.datumEindeReactietermijn">2026-10-01</meta:user-defined>
    <meta:user-defined meta:name="OVERHEIDop.terinzageleggingBG">https://jeleefomgeving.nl/inzien/001479179/b7113857-69ce-4e64-8296-d55da859a5fe</meta:user-defined>
    <meta:user-defined meta:name="DCTERMS.W3CDTF/DCTERMS.available">2026-08-24</meta:user-defined>
    <meta:user-defined meta:name="DCTERMS.W3CDTF/OVERHEIDop.jaargang">2026</meta:user-defined>
    <meta:user-defined meta:name="OVERHEIDop.publicationIssue">398390</meta:user-defined>
    <meta:user-defined meta:name="OVERHEIDop.GmbID/DC.identifier">gmb-2026-398390</meta:user-defined>
    <meta:user-defined meta:name="OVERHEIDop.versieInformatie"/>
  </office:meta>
</office:document-meta>
</file>