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dakopbouw  aan Vondellaan 5, 2394 EA Hazerswoude-Rijndijk, BOPA Vondellaan 5 Hazerswoude-Rijndijk</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0-08-2026</text:span> een omgevingsvergunning verleend. De gemeente geeft hiermee toestemming voor het realiseren van een dakopbouw  aan Vondellaan 5, 2394 EA Hazerswoude-Rijndijk, BOPA Vondellaan 5 Hazerswoude-Rijndijk, geregistreerd onder nr. 04843795479.</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3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795479</meta:user-defined>
    <meta:user-defined meta:name="DCTERMS.abstract">Verleende vergunning voor het realiseren van een dakopbouw  aan Vondellaan 5, 2394 EA Hazerswoude-Rijndijk, BOPA Vondellaan 5 Hazerswoude-Rijndijk</meta:user-defined>
    <dc:language>nl</dc:language>
    <meta:user-defined meta:name="DC.title">Verleende vergunning voor het realiseren van een dakopbouw  aan Vondellaan 5, 2394 EA Hazerswoude-Rijndijk, BOPA Vondellaan 5 Hazerswoude-Rijndijk</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817</meta:user-defined>
    <meta:user-defined meta:name="OVERHEIDop.publicationIssue">398389</meta:user-defined>
    <meta:user-defined meta:name="OVERHEIDop.GmbID/DC.identifier">gmb-2026-398389</meta:user-defined>
    <meta:user-defined meta:name="OVERHEIDop.versieInformatie"/>
  </office:meta>
</office:document-meta>
</file>