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Boekenrodestraat 8 2012LE Haarlem, 0392-2026-0121632, het openbreken van een muur tussen woonkamer en keuken, verzonden 20-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838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8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8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1632</meta:user-defined>
    <meta:user-defined meta:name="DCTERMS.abstract">het openbreken van een muur tussen woonkamer en keuken</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Boekenrodestraat 8 2012LE Haarlem, 0392-2026-0121632, het openbreken van een muur tussen woonkamer en keuken, verzonden 20-08-2026</meta:user-defined>
    <meta:user-defined meta:name="DCTERMS.W3CDTF/DCTERMS.available">2026-08-24</meta:user-defined>
    <meta:user-defined meta:name="DCTERMS.W3CDTF/OVERHEIDop.jaargang">2026</meta:user-defined>
    <meta:user-defined meta:name="OVERHEIDop.publicationIssue">398388</meta:user-defined>
    <meta:user-defined meta:name="OVERHEIDop.GmbID/DC.identifier">gmb-2026-398388</meta:user-defined>
    <meta:user-defined meta:name="OVERHEIDop.versieInformatie"/>
  </office:meta>
</office:document-meta>
</file>