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(technisch) voor het plaatsen van een dakopbouw op de 1e en 2e verdieping Balsahout 14, 2719MJ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20-08-2026 een besluit verzonden op de aanvraag met zaaknummer 2026-093086 voor het plaatsen van een dakopbouw op de 1e en 2e verdieping op locatie Balsahout 14, 2719MJ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83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93086</meta:user-defined>
    <meta:user-defined meta:name="DCTERMS.abstract">het plaatsen van een dakopbouw op de 1e en 2e verdieping</meta:user-defined>
    <dc:language>nl</dc:language>
    <meta:user-defined meta:name="OVERHEIDop.locatietype/OVERHEIDop.gebiedsmarkering">Vlak</meta:user-defined>
    <meta:user-defined meta:name="DC.title">Kennisgeving besluit Omgevingsvergunning (technisch) voor het plaatsen van een dakopbouw op de 1e en 2e verdieping Balsahout 14, 2719MJ te Zoeterme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86</meta:user-defined>
    <meta:user-defined meta:name="OVERHEIDop.GmbID/DC.identifier">gmb-2026-398386</meta:user-defined>
    <meta:user-defined meta:name="OVERHEIDop.versieInformatie"/>
  </office:meta>
</office:document-meta>
</file>