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Castricum, verleende alcoholwetvergunning Miss Central, Bakkerspleintje 26, 1901EZ Castricum, verzenddatum 20 augustus 2026 (Z2026-0000456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9838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8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8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4565</meta:user-defined>
    <meta:user-defined meta:name="DCTERMS.abstract">alcoholwetvergunning Miss Central, Bakkerspleintje 26, 1901EZ Castricum, verzenddatum 20 augustus 2026 (Z2026-00004565)</meta:user-defined>
    <dc:language>nl</dc:language>
    <meta:user-defined meta:name="OVERHEIDop.locatietype/OVERHEIDop.gebiedsmarkering">Punt</meta:user-defined>
    <meta:user-defined meta:name="DC.title">Gemeente Castricum, verleende alcoholwetvergunning Miss Central, Bakkerspleintje 26, 1901EZ Castricum, verzenddatum 20 augustus 2026 (Z2026-00004565)</meta:user-defined>
    <meta:user-defined meta:name="DCTERMS.W3CDTF/DCTERMS.available">2026-08-25</meta:user-defined>
    <meta:user-defined meta:name="DCTERMS.W3CDTF/OVERHEIDop.jaargang">2026</meta:user-defined>
    <meta:user-defined meta:name="OVERHEIDop.publicationIssue">398381</meta:user-defined>
    <meta:user-defined meta:name="OVERHEIDop.GmbID/DC.identifier">gmb-2026-398381</meta:user-defined>
    <meta:user-defined meta:name="OVERHEIDop.versieInformatie"/>
  </office:meta>
</office:document-meta>
</file>