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inier Claeszenstraat 55-H 1056W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interne doorbraak en het plaatsen van koekoeken aan de voorgevel</text:p>
            <text:p text:style-name="common-al">Zaakadres: Reinier Claeszenstraat 55-H 1056WG Amsterdam</text:p>
            <text:p text:style-name="common-al">Datum ontvangst: 09-07-2026</text:p>
            <text:p text:style-name="common-al">Zaaknummer: Z2026-030522</text:p>
            <text:p text:style-name="common-al">DSO-nummer: 202607090229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37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7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522</meta:user-defined>
    <meta:user-defined meta:name="DCTERMS.abstract">Interne doorbraak en koekoeken voorgevel Reinier Claeszenstraat 55-H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einier Claeszenstraat 55-H 1056WG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377</meta:user-defined>
    <meta:user-defined meta:name="OVERHEIDop.GmbID/DC.identifier">gmb-2026-398377</meta:user-defined>
    <meta:user-defined meta:name="OVERHEIDop.versieInformatie"/>
  </office:meta>
</office:document-meta>
</file>