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pui 50, 2511 B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Oliebollenstandplaats , Het innemen van een oliebollenstandplaats van 01-10-2026 t/m 10-01-2027, ter hoogte van locatie Spui 50 op de locatie Spui 50, 2511 BS 's-Gravenhage </text:p>
            <text:p text:style-name="common-al">
            
          </text:p>
            <text:p text:style-name="common-al">Ons kenmerk: VTH2026-56282</text:p>
            <text:p text:style-name="common-al">
            
          </text:p>
            <text:p text:style-name="common-al">Categorie: Standplaatsvergunning: Standplaatsvergunning oliebollen</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text:p>
            <text:p text:style-name="common-al">Spui 50, 2511 BS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Op 4 mei 2026 hebben wij uw aanvraag ontvangen voor een vergunning voor een seizoensstandplaats ten behoeve van de verkoop van oliebollen op de Grote Marktstraat te Den Haag voor de periode van 1 oktober 2026 tot en met 10 januari 2027.</text:p>
            <text:p text:style-name="common-al">
            
          </text:p>
            <text:p text:style-name="common-al">Besluit</text:p>
            <text:p text:style-name="common-al">Wij besluiten uw aanvraag te weigeren.</text:p>
            <text:p text:style-name="common-al">
            
          </text:p>
            <text:p text:style-name="common-al">Motivering</text:p>
            <text:p text:style-name="common-al">De door u aangevraagde locatie voor de periode 1 oktober 2026 tot en met 10 januari 2027  op de Grote Marktstraat is voor de aangevraagde periode niet beschikbaar.</text:p>
            <text:p text:style-name="common-al">
            
          </text:p>
            <text:p text:style-name="common-al">In de aanvraag staat een ander adres genoemd. Uit de aanvraag en de meegestuurde informatie blijkt echter duidelijk dat de aanvraag bedoeld is voor de locatie Grote Marktstraat. Het genoemde adres in de aanvraag, Spui 50, wordt daarom gezien als een vergissing. Voor de beoordeling van de aanvraag en het nemen van dit besluit is uitgegaan van de locatie Grote Marktstraat. Daarom wordt deze locatie in dit besluit genoemd.</text:p>
            <text:p text:style-name="common-al">
            
          </text:p>
            <text:p text:style-name="common-al">Geen voornemen tot weigering</text:p>
            <text:p text:style-name="common-al">Voorafgaand aan dit besluit is geen voornemen tot weigering verzonden.</text:p>
            <text:p text:style-name="common-al">Op grond van artikel 4:7 van de Algemene wet bestuursrecht moet een aanvrager alleen in de gelegenheid worden gesteld een zienswijze naar voren te brengen wanneer een voorgenomen afwijzing gebaseerd is op feiten of belangen die de aanvrager betreffen en die afwijken van de gegevens die de aanvrager zelf heeft verstrekt.</text:p>
            <text:p text:style-name="common-al">
            
          </text:p>
            <text:p text:style-name="common-al">Daarvan is in dit geval geen sprake. De weigering is niet gebaseerd op gegevens over uw persoon of onderneming, maar uitsluitend op de objectieve omstandigheid dat de aangevraagde locatie niet meer beschikbaar is.</text:p>
            <text:p text:style-name="common-al">
            
          </text:p>
            <text:p text:style-name="common-al">Omdat de afwijzing niet berust op afwijkende persoonsgegevens of feiten die u betreffen, bestond geen verplichting om vooraf een voornemen tot weigering aan u toe te sturen.</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BEZWAARSCHRIFT</text:p>
            <text:p text:style-name="common-al">Bent u het niet eens met dit besluit? En bent u belanghebbende? Dan kunt u een bezwaarschrift indienen.</text:p>
            <text:p text:style-name="common-al">Stuur dit uiterlijk binnen zes weken na de datum bekendmaking van het besluit in.</text:p>
            <text:p text:style-name="common-al">
            
          </text:p>
            <text:p text:style-name="common-al">Maakt u gebruik van internet? Dien uw bezwaarschrift dan in via www.denhaag.nl/bezwaar. U heeft hiervoor DigiD nodig. Op www.denhaag.nl/bezwaar vindt u meer informatie. </text:p>
            <text:p text:style-name="common-al">E-mailen kan niet.</text:p>
            <text:p text:style-name="common-al">
            
          </text:p>
            <text:p text:style-name="common-al">Beschikt u niet over internet, dan kunt u het bezwaarschrift ook opsturen naar het volgende adres:</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Vermeld in uw bezwaarschrift:</text:p>
            <text:p text:style-name="common-al">naam, adres, telefoonnummer (waar wij u overdag kunnen bereiken) en e-mailadres;</text:p>
            <text:p text:style-name="common-al">de datum en handtekening;</text:p>
            <text:p text:style-name="common-al">een duidelijke omschrijving van het besluit waartegen u bezwaar maakt. Stuur een kopie van het besluit mee en noem het kenmerk;</text:p>
            <text:p text:style-name="common-al">de argumenten voor bezwaar.</text:p>
            <text:p text:style-name="common-al">
            
          </text:p>
            <text:p text:style-name="common-al">Dient u namens iemand anders het bezwaar in? Stuur dan een schriftelijke en ondertekende verklaring (volmacht) mee waaruit blijkt dat u namens die persoon het bezwaar mag indienen.</text:p>
            <text:p text:style-name="common-al">
            
          </text:p>
            <text:p text:style-name="common-al">Bij een spoedeisend belang kunt u na het indienen van een bezwaarschrift een verzoek om voorlopige voorziening indienen bij Rechtbank Den Haag.</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36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6282</meta:user-defined>
    <meta:user-defined meta:name="DCTERMS.abstract">Oliebollenstandplaats , Het innemen van een oliebollenstandplaats van 01-10-2026 t/m 10-01-2027, ter hoogte van locatie Spui 50</meta:user-defined>
    <dc:language>nl</dc:language>
    <meta:user-defined meta:name="OVERHEIDop.locatietype/OVERHEIDop.gebiedsmarkering">Punt</meta:user-defined>
    <meta:user-defined meta:name="DC.title">APV Vergunning - Besluiten, Spui 50, 2511 BS 's-Gravenhage</meta:user-defined>
    <meta:user-defined meta:name="OVERHEIDop.datumEindeReactietermijn">2026-09-25</meta:user-defined>
    <meta:user-defined meta:name="OVERHEIDop.terinzageleggingBG">https://www.digitale-inzage.nl/Den%20Haag/dossier/5ALnSHkN8UCwSXlLbm7_FA</meta:user-defined>
    <meta:user-defined meta:name="DCTERMS.W3CDTF/DCTERMS.available">2026-08-24</meta:user-defined>
    <meta:user-defined meta:name="DCTERMS.W3CDTF/OVERHEIDop.jaargang">2026</meta:user-defined>
    <meta:user-defined meta:name="OVERHEIDop.publicationIssue">398367</meta:user-defined>
    <meta:user-defined meta:name="OVERHEIDop.GmbID/DC.identifier">gmb-2026-398367</meta:user-defined>
    <meta:user-defined meta:name="OVERHEIDop.versieInformatie"/>
  </office:meta>
</office:document-meta>
</file>