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Denekamp nabij Nosseltweg: het nemen van herstelmaatregelen op groen langs kanaal Almelo-Nord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Nabij Nosseltweg in Denekamp</text:p>
            <text:p text:style-name="common-al">
            <text:span text:style-name="nadrukvet">Project:</text:span> het nemen van herstelmaatregelen op groen langs kanaal Almelo-Nordhorn</text:p>
            <text:p text:style-name="common-al">
            <text:span text:style-name="nadrukvet">Verzonden: </text:span>20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83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D-2026-001728</meta:user-defined>
    <meta:user-defined meta:name="DCTERMS.abstract">het nemen van herstelmaatregelen op groen langs kanaal Almelo-Nordhorn</meta:user-defined>
    <dc:language>nl</dc:language>
    <meta:user-defined meta:name="OVERHEIDop.locatietype/OVERHEIDop.gebiedsmarkering">Punt</meta:user-defined>
    <meta:user-defined meta:name="DC.title">Gemeente Dinkelland - verleende omgevingsvergunning Omgevingswet, Denekamp nabij Nosseltweg: het nemen van herstelmaatregelen op groen langs kanaal Almelo-Nordho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8365</meta:user-defined>
    <meta:user-defined meta:name="OVERHEIDop.GmbID/DC.identifier">gmb-2026-398365</meta:user-defined>
    <meta:user-defined meta:name="OVERHEIDop.versieInformatie"/>
  </office:meta>
</office:document-meta>
</file>