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62-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64">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64-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66">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66-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office:automatic-styles>
  <office:body>
    <office:text>
      <text:p text:style-name="new_page_staatscourant"/>
      <text:p text:style-name="single-kop-titel">Verkeersbesluit – Instellen van een laad- en losgelegenheid Dierenselaan 226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instellen van een laad- en losgelegenheid Dierenselaan 226 </text:p>
            <text:p text:style-name="common-al"/>
            <text:p text:style-name="common-al">Ons kenmerk: VTH2026-45188</text:p>
            <text:p text:style-name="common-al"/>
            <text:p text:style-name="common-al">Categorie: Verkeersbesluit</text:p>
            <text:p text:style-name="common-al"/>
            <text:p text:style-name="common-al">
            <text:span text:style-name="nadrukvet">
              <text:span text:style-name="nadrukcur">Stadsdeel:</text:span>
            </text:span>
          </text:p>
            <text:p text:style-name="common-al">Escamp </text:p>
            <text:p text:style-name="common-al"/>
            <text:p text:style-name="common-al">
            <text:span text:style-name="nadrukvet">
              <text:span text:style-name="nadrukcur">Locatie(s):</text:span>
            </text:span>
          </text:p>
            <text:p text:style-name="common-al">Dierenselaan 226 </text:p>
            <text:p text:style-name="common-al"/>
            <text:p text:style-name="common-al"/>
            <text:p text:style-name="common-al">BURGEMEESTER EN WETHOUDERS VAN DEN HAAG, </text:p>
            <text:p text:style-name="common-al"/>
            <text:p text:style-name="common-al">gelezen het op 30 september 2025 ingekomen verzoek van [geanonimiseerd] tot het nemen van een verkeersbesluit voor het instellen van een laad- en losgelegenheid op de locatie Dierenselaan ter hoogte van huisnummer 226 in Den Haag;</text:p>
            <text:p text:style-name="common-al"/>
            <text:p text:style-name="common-al">gelezen de op 18 juni 2026 ontvangen brief van de Politie Den Haag, Dienst Regionale Operationele Samenwerking, Afdeling Infrastructuur, Team Verkeer, met daarin een positief advies; </text:p>
            <text:p text:style-name="common-al"/>
            <text:p text:style-name="common-al">overwegende,</text:p>
            <text:p text:style-name="common-al"/>
            <text:p text:style-name="common-al">dat op de locatie Dierenselaan ter hoogte van huisnummer 226 de Kruidvat is gevestigd en dat het uit oogpunt van de vrijheid/doorstroming van het verkeer en de verkeersveiligheid wenselijk is om ten behoeve van het laden en lossen van goederen een laad- en losplaats in te stellen op de Dierenselaan ter hoogte van 226 in Den Haag;</text:p>
            <text:p text:style-name="common-al"/>
            <text:p text:style-name="common-al">dat de wegbeheerder van het stadsdeel Escamp over deze aanvraag positief heeft geadviseerd met in achtneming van het volgende: de bestaande algemene gehandicaptenparkeerplaats dient te worden verplaatst naar de inham waar al een gereserveerde gehandicaptenparkeerplaats staat zodat er drie parkeerplekken vrijkomen voor de laad- en losgelegenheid. Dit zorgt voor meer veiligheid. Daarbij zijn de venstertijden van 07:00 tot en met 09:00 van toepassing; </text:p>
            <text:p text:style-name="common-al"/>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p text:style-name="common-al">- het voorkomen of beperken van door het verkeer veroorzaakte overlast, hinder of schade voor de woonomgeving.</text:p>
            <text:p text:style-name="common-al"/>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maken;</text:p>
            <text:p text:style-name="common-al"/>
            <text:p text:style-name="common-al">Dat een zienswijze is ingekomen van [geanonimiseerd] alhier; </text:p>
            <text:p text:style-name="common-al"/>
            <text:p text:style-name="common-al">Dat deze zienswijze betrekking heeft op: </text:p>
            <text:p text:style-name="common-al">We ervaren nu al veel extreem geluidsoverlast van de elektrische pompwagens met pallets die 6 ochtenden per week over de stoeptegels heen donderen.</text:p>
            <text:p text:style-name="common-al">Als er een vaste laadplaats voor de deur komt zal hier nog extra geluidsoverlast ontstaan omdat ze dan via de weg naar het zebrapad met de pallets moeten rijden en dan via het zebrapad de stoep op rijden en dat is precies voor mijn slaapkamerraam. Ook als ze besluiten om met een aluminium oprijplaat te stoep op te gaan geeft dit veel geluidsoverlast. Het begint al met het inparkeren voor 7 uur in de ochtend van de vrachtwagen met piepjes en dan de laadklep naar beneden de palletwagen uit de vrachtauto trekken. Kortom voor de omwonenden wordt het er niet beter van.</text:p>
            <text:p text:style-name="common-al">Ook dat er drie parkeerplaatsen al voor 7 uur in de ochtend vrij moeten zijn is in een buurt waar de parkeerplaatsen al zeer schaars zijn geen goed idee.</text:p>
            <text:p text:style-name="common-al">Als je na 18.00 uur je auto wil parkeren is vaak de enige mogelijkheid nog in de Dierenselaan en dan moet je voor 0m 9.00 uur je auto verplaatsen. Als dit nog vroeger wordt 07.00 uur voor deze drie plekken zijn de bewoners hiervan de dupe.</text:p>
            <text:p text:style-name="common-al">Van de HEMA en de ETOS hebben geen last omdat zij na 09.00 uur tijdens de openingstijden laden en lossen. Waarom kan Kruidvat dit niet ook doen. Dan is alles opgelost.</text:p>
            <text:p text:style-name="common-al"/>
            <text:p text:style-name="common-al">dat hierover het volgende wordt opgemerkt:</text:p>
            <text:p text:style-name="common-al">
            <text:span text:style-name="nadrukcur">Nu wordt er door de vrachtwagen van de Kruitvat op de rijbaan van de Harderwijkstraat gelost omdat er geen laad-los op dit deel van de Dierenselaan voorhanden is.</text:span>
          </text:p>
            <text:p text:style-name="common-al">
            <text:span text:style-name="nadrukcur">Nu moet er inderdaad een behoorlijk eind van de vrachtwagen in de Harderwijkstraat richting de winkel in de Dierenselaan gelopen worden met een palletwagen. Met de aanleg van een laad-los ruimte is er uniek, een plek vrijwel direct voor de deur van de Kruitvat. De af te leggen afstand tussen de vrachtwagen en de winkel wordt dus minimaal en dus optimaal. Door de zeer verkorte afstand zal de mogelijke overlast voor de omwonenden dus zeer verminderen is de verwachting.</text:span>
          </text:p>
            <text:p text:style-name="common-al">
            <text:span text:style-name="nadrukcur">Tevens zal de rijbaan van de Harderwijkstraat niet telkens langdurig geblokkeerd zijn door een lossend voertuig wat de ontsluiting van de wijk zeer zal verbeteren en een grote verbetering zal zijn voor de hulpdiensten.</text:span>
          </text:p>
            <text:p text:style-name="common-al">
            <text:span text:style-name="nadrukcur">Het verkeersbesluit aan de Kruitvat zijde is aangevraagd voor de relatief korte periode van 07.00 tot 09.00 uur. Omdat de Kruitvat vroeg het lossen van de vrachtwagen kan uitvoeren is voor de bewoners en het winkelend publiek juist parkeerruimte voorhanden wanneer bijvoorbeeld aan de zijde van de HEMA of Etos op die iets latere momenten aan het lossen is en daar geen parkeerruimte beschikbaar is. Het is in dit geval dus een voordeel om het laden- en lossen van diverse winkels verspreid over de dag te houden. </text:span>
          </text:p>
            <text:p text:style-name="common-al"/>
            <text:p text:style-name="common-al">
            <text:span text:style-name="nadrukvet">Dat de ingebrachte zienswijze geen aanleiding geven tot aanpassing van de besluitvorming; </text:span>
          </text:p>
            <text:p text:style-name="common-al"/>
            <text:p text:style-name="common-al">dat ten aanzien van de onderhavige verkeersmaatregel(en) het overleg als bedoeld in artikel 24 van het Besluit administratieve bepalingen inzake het wegverkeer heeft plaatsgevonden;</text:p>
            <text:p text:style-name="common-al"/>
            <text:p text:style-name="common-al">dat het betreffende weggedeelte in beheer is bij de gemeente Den Haag en is gelegen binnen de bebouwde kom van die gemeente;</text:p>
            <text:p text:style-name="common-al"/>
            <text:p text:style-name="common-al">gelet op de mandaatregeling van burgemeester en wethouders van Den Haag en het daarop gebaseerde ondermandaatbesluit;</text:p>
            <text:p text:style-name="common-al"/>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p text:style-name="common-al"/>
            <text:list text:style-name="id1-3-2-2-1-60">
              <text:list-item text:style-override="id1-3-2-2-1-60-1">
                <text:number>I.</text:number>
                <text:p text:style-name="al">door het plaatsen van borden volgens model E07 van Bijlage 1 van het Reglement verkeersregels en verkeerstekens 1990 (Stb. 459, 1990), voorzien van een onderbord met de tekst: “maandag tot en met zaterdag, 07:00 - 09:00”, alsmede door het aanbrengen van een kruismarkering, <text:span text:style-name="nadrukvet">een weggedeelte van in totaal drie parkeerplekken gelegen op de locatie Dierenselaan ter hoogte van huisnummer 226</text:span>, aan te wijzen als een <text:span text:style-name="nadrukondlijn">laad- en losgelegenheid</text:span>, en wel voor wat betreft de genoemde uren; </text:p>
              </text:list-item>
            </text:list>
            <text:p text:style-name="common-al"/>
            <text:list text:style-name="id1-3-2-2-1-62">
              <text:list-item text:style-override="id1-3-2-2-1-62-1">
                <text:number>II.</text:number>
                <text:p text:style-name="al">door het verplaatsen van borden volgens model E06 van Bijlage 1 van het Reglement verkeersregels en verkeerstekens 1990 (Stb. 459, 1990), alsmede de gehandicaptenpictogram/kruismarkering, de bestaande algemene gehandicaptenparkeerplaats van de Dierenselaan ter hoogte van huisnummer 226 <text:span text:style-name="nadrukondlijn">te verplaatsen naar de</text:span><text:span text:style-name="nadrukvet">Dierenselaan ter hoogte van huisnummer 240</text:span>; </text:p>
              </text:list-item>
            </text:list>
            <text:p text:style-name="common-al"/>
            <text:list text:style-name="id1-3-2-2-1-64">
              <text:list-item text:style-override="id1-3-2-2-1-64-1">
                <text:number>III.</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list-item>
            </text:list>
            <text:p text:style-name="common-al"/>
            <text:list text:style-name="id1-3-2-2-1-66">
              <text:list-item text:style-override="id1-3-2-2-1-66-1">
                <text:number>IV.</text:number>
                <text:p text:style-name="al">dat bovengenoemde maatregel(en) gelden op de wijze als aangegeven op de bij dit besluit behorende en daar onlosmakelijk deel van uitmakende situatietekening, die kan worden ingezien bij het Haags Informatiecentrum, Spui 70, Den Haag;</text:p>
              </text:list-item>
            </text:list>
            <text:p text:style-name="common-al"/>
            <text:p text:style-name="common-al"/>
            <text:p text:style-name="common-al">WIJZEN OP:</text:p>
            <text:p text:style-name="common-al">
            <text:span text:style-name="nadrukvet">aanvrager/gebruikers er op te wijzen dat de laad- en losgelegenheid uitsluitend is bestemd voor het onmiddellijk laden en lossen van goederen, tevens inhoudende een parkeerverbod voor andere voertuigen/een parkeerverbod voor voertuigen waarmee geen directe laad- en losactiviteiten plaatsvinden.</text:span>
          </text:p>
            <text:p text:style-name="common-al"/>
            <text:p text:style-name="common-al">Burgemeester en wethouders van Den Haag,</text:p>
            <text:p text:style-name="common-al">namens deze:</text:p>
            <text:p text:style-name="common-al">[Geanonimiseerd] </text:p>
            <text:p text:style-name="common-al">Afdeling APV Vergunningen </text:p>
            <text:p text:style-name="common-al"/>
            <text:p text:style-name="common-al"/>
            <text:p text:style-name="common-al"/>
            <text:p text:style-name="common-al"/>
            <text:p text:style-name="common-al"/>
            <text:p text:style-name="common-al"/>
            <text:p text:style-name="common-al">
            <text:span text:style-name="nadrukvet">Bijlage 1</text:span>
          </text:p>
            <text:p text:style-name="common-al"/>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style-name="common-al">U kunt uw bezwaarschrift indienen via <text:a xlink:href="http://www.denhaag.nl/bezwaar" xlink:type="simple">www.denhaag.nl/bezwaar</text:a>. U heeft hiervoor uw DigiD nodig. Op <text:a xlink:href="http://www.denhaag.nl/bezwaar" xlink:type="simple">www.denhaag.nl/bezwaar</text:a> vindt u meer informatie. U kunt ons geen e-mail sturen.</text:p>
            <text:p text:style-name="common-al">U kunt uw bezwaarschrift ook per post sturen naar:</text:p>
            <text:p text:style-name="common-al"/>
            <text:p text:style-name="common-al">Burgemeester en wethouders van Den Haag, </text:p>
            <text:p text:style-name="common-al">AWB / bezwaar</text:p>
            <text:p text:style-name="common-al">Postbus 12 600 </text:p>
            <text:p text:style-name="common-al">2500 DJ DEN HAAG</text:p>
            <text:p text:style-name="common-al"/>
            <text:p text:style-name="common-al">Zet in uw bezwaarschrift:</text:p>
            <text:p text:style-name="common-al">Uw naam, adres, telefoonnummer (waar wij u overdag kunnen bellen) en uw e-mailadres.</text:p>
            <text:p text:style-name="common-al">De datum en uw handtekening.</text:p>
            <text:p text:style-name="common-al">Een duidelijke omschrijving van het besluit waartegen u bezwaar maakt. Stuur een kopie van het besluit mee. En noem het kenmerk.</text:p>
            <text:p text:style-name="common-al">De redenen/argumenten waarom u het niet eens bent met het besluit. </text:p>
            <text:p text:style-name="common-al">Eventuele bijlagen/ bewijsstukken die uw bezwaar ondersteunen.</text:p>
            <text:p text:style-name="common-al"/>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style-name="common-al">U kunt dit verzoek indienen bij de rechtbank Den Haag. Voor de behandeling van dit verzoek worden kosten in rekening gebracht (griffierech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3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aag - instellen laad- en losgelegenheid - Dierenselaan 226</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6</meta:user-defined>
    <meta:user-defined meta:name="OVERHEIDop.verkeersbordcode">E7</meta:user-defined>
    <dc:language>nl</dc:language>
    <meta:user-defined meta:name="OVERHEIDop.locatietype/OVERHEIDop.gebiedsmarkering">Adres</meta:user-defined>
    <meta:user-defined meta:name="OVERHEIDop.locatietype/OVERHEIDop.gebiedsmarkering">Adres</meta:user-defined>
    <meta:user-defined meta:name="DC.title">Verkeersbesluit – Instellen van een laad- en losgelegenheid Dierenselaan 226</meta:user-defined>
    <meta:user-defined meta:name="DCTERMS.W3CDTF/DCTERMS.available">2026-08-24</meta:user-defined>
    <meta:user-defined meta:name="DCTERMS.W3CDTF/OVERHEIDop.jaargang">2026</meta:user-defined>
    <meta:user-defined meta:name="OVERHEIDop.publicationIssue">398362</meta:user-defined>
    <meta:user-defined meta:name="OVERHEIDop.GmbID/DC.identifier">gmb-2026-398362</meta:user-defined>
    <meta:user-defined meta:name="OVERHEIDop.versieInformatie"/>
  </office:meta>
</office:document-meta>
</file>