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Generaal Winkelmanstraat 168 3769EH Soesterberg, kappen van een sierkers en conifeer in de achtertuin</text:p>
      <text:section text:name="zakelijke-mededeling_id1-3-2" text:style-name="zakelijke-mededeling">
        <text:section text:name="zakelijke-mededeling-tekst_id1-3-2-1" text:style-name="zakelijke-mededeling-tekst">
          <text:section text:name="tekst_id1-3-2-1-1" text:style-name="tekst">
            <text:p text:style-name="common-al">Op 19-08-2026 heeft de gemeente een aanvraag ontvangen voor een omgevingsvergunning voor het kappen van een sierkers en conifeer in de achtertuin op locatie Generaal Winkelmanstraat 168 3769EH Soesterberg.</text:p>
            <text:p text:style-name="common-al">De aanvraag is geregistreerd onder zaaknummer 1411189.</text:p>
            <text:p text:style-name="common-al">De aanvraag heeft betrekking op de volgende activiteit(en):</text:p>
            <text:list text:style-name="id1-3-2-1-1-4">
              <text:list-item text:style-override="id1-3-2-1-1-4-1">
                <text:number>-</text:number>
                <text:p text:style-name="al"/>
                <text:p text:style-name="al">Boom kappen of houtopstand vellen</text:p>
              </text:list-item>
            </text:list>
            <text:p text:style-name="common-al">
            <text:span text:style-name="nadrukvet">Inzage</text:span>
          </text:p>
            <text:p text:style-name="common-al">Wilt u de aanvraag en de bijbehorende stukken inzien, vult u dan via 
          <text:a xlink:href="https://www.soest.nl/contact" xlink:type="simple">soest.nl/contact</text:a> 
          een contactformulier in waarbij u het adres en zaaknummer vermeldt.
        </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postbus2000@soest.nl of telefoonnummer (035) 6093411.</text:p>
            <text:p text:style-name="last-al">De publicatie van de ingediende aanvraag is ter informatie en u kunt hier geen bezwaar tegen m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9835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5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5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411189</meta:user-defined>
    <meta:user-defined meta:name="DCTERMS.abstract">kappen van een sierkers en conifeer in de achtertuin</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Generaal Winkelmanstraat 168 3769EH Soesterberg, kappen van een sierkers en conifeer in de achtertuin</meta:user-defined>
    <meta:user-defined meta:name="DCTERMS.W3CDTF/DCTERMS.available">2026-08-24</meta:user-defined>
    <meta:user-defined meta:name="DCTERMS.W3CDTF/OVERHEIDop.jaargang">2026</meta:user-defined>
    <meta:user-defined meta:name="OVERHEIDop.publicationIssue">398359</meta:user-defined>
    <meta:user-defined meta:name="OVERHEIDop.GmbID/DC.identifier">gmb-2026-398359</meta:user-defined>
    <meta:user-defined meta:name="OVERHEIDop.versieInformatie"/>
  </office:meta>
</office:document-meta>
</file>