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Rietveld 61, 3443 XB Woerden, Rietveld (RVD00) B 867, Rietveld (RVD00) B 868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5-010669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>Rietveld 61, 3443 XB Woerden, Rietveld (RVD00) B 867, Rietveld (RVD00) B 868</text:p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verbouwen van een woning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09-09-2025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20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39835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5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5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Woe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L-25-010669</meta:user-defined>
    <meta:user-defined meta:name="DCTERMS.abstract">het verbouwen van een woning</meta:user-defined>
    <dc:language>nl</dc:language>
    <meta:user-defined meta:name="DC.title">Besluit (Rietveld 61, 3443 XB Woerden, Rietveld (RVD00) B 867, Rietveld (RVD00) B 868)</meta:user-defined>
    <meta:user-defined meta:name="OVERHEIDop.locatietype/OVERHEIDop.gebiedsmarkering">GeometrieRef</meta:user-defined>
    <meta:user-defined meta:name="DCTERMS.W3CDTF/DCTERMS.available">2026-08-24</meta:user-defined>
    <meta:user-defined meta:name="DCTERMS.W3CDTF/OVERHEIDop.jaargang">2026</meta:user-defined>
    <meta:user-defined meta:name="OVERHEIDop.externeBijlage">afwijkvergunning|exb-2026-29812</meta:user-defined>
    <meta:user-defined meta:name="OVERHEIDop.publicationIssue">398358</meta:user-defined>
    <meta:user-defined meta:name="OVERHEIDop.GmbID/DC.identifier">gmb-2026-398358</meta:user-defined>
    <meta:user-defined meta:name="OVERHEIDop.versieInformatie"/>
  </office:meta>
</office:document-meta>
</file>