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6/270092, het legaliseren van de voorgevel Woonboulevard 54 te Almelo en splitsen winkel naar Woonboulevard 54 en 56.</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18 augustus 2026</text:p>
            <text:p text:style-name="common-al">Het college van burgemeester en wethouders (college van B en W) van de gemeente Almelo heeft een omgevingsvergunning verleend. De gemeente geeft hiermee toestemming voor het legaliseren van de voorgevel Woonboulevard 54 te Almelo en splitsen winkel naar 54 en 56.</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9835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5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5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270092</meta:user-defined>
    <meta:user-defined meta:name="DCTERMS.abstract">het legaliseren van de voorgevel Woonboulevard 54 te Almelo en splitsen winkel naar 54 en 56</meta:user-defined>
    <dc:language>nl</dc:language>
    <meta:user-defined meta:name="OVERHEIDop.locatietype/OVERHEIDop.gebiedsmarkering">Vlak</meta:user-defined>
    <meta:user-defined meta:name="OVERHEIDop.locatietype/OVERHEIDop.gebiedsmarkering">Punt</meta:user-defined>
    <meta:user-defined meta:name="DC.title">Toestemming voor zaaknummer Z/26/270092, het legaliseren van de voorgevel Woonboulevard 54 te Almelo en splitsen winkel naar Woonboulevard 54 en 56.</meta:user-defined>
    <meta:user-defined meta:name="DCTERMS.W3CDTF/DCTERMS.available">2026-08-24</meta:user-defined>
    <meta:user-defined meta:name="DCTERMS.W3CDTF/OVERHEIDop.jaargang">2026</meta:user-defined>
    <meta:user-defined meta:name="OVERHEIDop.publicationIssue">398354</meta:user-defined>
    <meta:user-defined meta:name="OVERHEIDop.GmbID/DC.identifier">gmb-2026-398354</meta:user-defined>
    <meta:user-defined meta:name="OVERHEIDop.versieInformatie"/>
  </office:meta>
</office:document-meta>
</file>