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A.J. Krophollerstraat 7 1064D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een warmtepomp</text:p>
            <text:p text:style-name="common-al">Zaakadres: A.J. Krophollerstraat 7 1064DB Amsterdam</text:p>
            <text:p text:style-name="common-al">Datum ontvangst: 16-07-2026</text:p>
            <text:p text:style-name="common-al">Zaaknummer: Z2026-031646</text:p>
            <text:p text:style-name="common-al">DSO-nummer: 2026071602246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835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35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35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1646</meta:user-defined>
    <meta:user-defined meta:name="DCTERMS.abstract">plaatsen van een warmtepomp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A.J. Krophollerstraat 7 1064DB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352</meta:user-defined>
    <meta:user-defined meta:name="OVERHEIDop.GmbID/DC.identifier">gmb-2026-398352</meta:user-defined>
    <meta:user-defined meta:name="OVERHEIDop.versieInformatie"/>
  </office:meta>
</office:document-meta>
</file>