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int-Michielsgestel - Melding Besluit activiteiten leefomgeving (Bal) - Busselsteeg 15, Berlic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int-Michielsgestel delen mee dat zij de volgende melding hebben ontvangen: </text:p>
            <text:p text:style-name="common-al">Voor:  Het veranderen van een veehouderij </text:p>
            <text:p text:style-name="common-al">Locatie: Busselsteeg 15, 5258 VG Berlicum</text:p>
            <text:p text:style-name="common-al">DSO-kenmerk: 2026061101586</text:p>
            <text:p text:style-name="common-al">Zaaknummer:  Z/512257</text:p>
            <text:p text:style-name="common-al">Datum ontvangen:  11-06-2026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83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257</meta:user-defined>
    <dc:language>nl</dc:language>
    <meta:user-defined meta:name="OVERHEIDop.locatietype/OVERHEIDop.gebiedsmarkering">Adres</meta:user-defined>
    <meta:user-defined meta:name="DC.title">Gemeente Sint-Michielsgestel - Melding Besluit activiteiten leefomgeving (Bal) - Busselsteeg 15, Berlicu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48</meta:user-defined>
    <meta:user-defined meta:name="OVERHEIDop.GmbID/DC.identifier">gmb-2026-398348</meta:user-defined>
    <meta:user-defined meta:name="OVERHEIDop.versieInformatie"/>
  </office:meta>
</office:document-meta>
</file>