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melding over organiseren van een buurtfeest met BBQ aan de Prinses Marijkestraat 26 in Bergeijk op 5 september 2026 door buurtvereniging De Lin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ergeijk heeft een melding ontvangen:</text:p>
            <text:p text:style-name="common-al">Zaaknummer: 17248051</text:p>
            <text:p text:style-name="common-al">Ontvangstdatum melding: 18-08-2026</text:p>
            <text:p text:style-name="common-al">Omschrijving: Prinses Marijkestraat 26 5571GN Bergeijk, [Bergeijk B 2357 ] Bergeijk B 2357 organiseren van een buurtfeest met BBQ aan de Prinses Marijkestraat 26 in Bergeijk op 5 september 2026 door buurtvereniging De Linden</text:p>
            <text:p text:style-name="common-al">Activiteit: Afwijken bestaande verkeerssituatie, Gebruik openbare ruimte</text:p>
            <text:p text:style-name="last-al">De melding is in orde en de activiteit mag uitgevoerd worden. U kunt geen bezwaar maken of in beroep gaan tegen de meld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geijk</text:p>
            </table:table-cell>
            <table:table-cell office:value-type="string" table:style-name="header.C">
              <text:p text:style-name="headerright"><text:span text:style-name="nr">Nr. 398347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347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347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Bergeijk</meta:user-defined>
    <meta:user-defined meta:name="OVERHEID.Informatietype/DC.type">officiële publicatie</meta:user-defined>
    <meta:user-defined meta:name="OVERHEID.Gemeente/DCTERMS.publisher">Bergeijk</meta:user-defined>
    <meta:user-defined meta:name="OVERHEID.Gemeente/OVERHEID.authority">Bergeijk</meta:user-defined>
    <meta:user-defined meta:name="OVERHEID.TaxonomieBeleidsagendaDecentraal/OVERHEID.category">Openbare orde en veiligheid | Organisatie en beleid</meta:user-defined>
    <meta:user-defined meta:name="OVERHEIDop.Rubriek/DC.type">andere melding</meta:user-defined>
    <meta:user-defined meta:name="OVERHEIDop.referentienummer">17248051</meta:user-defined>
    <meta:user-defined meta:name="DCTERMS.abstract">organiseren van een buurtfeest met BBQ aan de Prinses Marijkestraat 26 in Bergeijk op 5 september 2026 door buurtvereniging De Linden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Ontvangen melding over organiseren van een buurtfeest met BBQ aan de Prinses Marijkestraat 26 in Bergeijk op 5 september 2026 door buurtvereniging De Linden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347</meta:user-defined>
    <meta:user-defined meta:name="OVERHEIDop.GmbID/DC.identifier">gmb-2026-398347</meta:user-defined>
    <meta:user-defined meta:name="OVERHEIDop.versieInformatie"/>
  </office:meta>
</office:document-meta>
</file>