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6-3">
      <text:list-level-style-bullet text:bullet-char="-" text:level="1">
        <style:list-level-properties text:min-label-width="10mm"/>
      </text:list-level-style-bullet>
    </text:list-style>
    <text:list-style style:name="id1-3-2-2-1-6-6-3-1">
      <text:list-level-style-bullet text:bullet-char="-" text:level="1">
        <style:list-level-properties text:min-label-width="10mm"/>
      </text:list-level-style-bullet>
    </text:list-style>
    <text:list-style style:name="id1-3-2-2-1-6-6-3-2">
      <text:list-level-style-bullet text:bullet-char="-" text:level="1">
        <style:list-level-properties text:min-label-width="10mm"/>
      </text:list-level-style-bullet>
    </text:list-style>
    <text:list-style style:name="id1-3-2-2-1-6-6-3-3">
      <text:list-level-style-bullet text:bullet-char="-" text:level="1">
        <style:list-level-properties text:min-label-width="10mm"/>
      </text:list-level-style-bullet>
    </text:list-style>
    <text:list-style style:name="id1-3-2-2-1-6-6-3-4">
      <text:list-level-style-bullet text:bullet-char="-" text:level="1">
        <style:list-level-properties text:min-label-width="10mm"/>
      </text:list-level-style-bullet>
    </text:list-style>
  </office:automatic-styles>
  <office:body>
    <office:text>
      <text:p text:style-name="new_page_staatscourant"/>
      <text:p text:style-name="single-kop-titel">Besluit van het dagelijks bestuur van stadsdeel Noord van de gemeente Amsterdam tot wijziging van de Subsidieregeling bewonersinitiatieven stadsdeel Noord </text:p>
      <text:section text:name="regeling_id1-3-2" text:style-name="regeling">
        <text:section text:name="aanhef_id1-3-2-1" text:style-name="aanhef">
          <text:section text:name="preambule_id1-3-2-1-1" text:style-name="preambule">
            <text:p text:style-name="al">Het dagelijks bestuur van stadsdeel Noord van Amsterdam, </text:p>
            <text:p text:style-name="al"/>
            <text:p text:style-name="al">gelet op  <text:a xlink:href="https://lokaleregelgeving.overheid.nl/CVDR673559#bijlage_3" xlink:type="simple"><text:span text:style-name="nadrukondlijn">nr. W.3 van het Bevoegdhedenregister (bijlage 3) bij de Verordening op de stadsdelen en het stadsgebied Amsterdam 2022</text:span></text:a>; </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text:a xlink:href="https://lokaleregelgeving.overheid.nl/CVDR609087/2" xlink:type="simple"><text:span text:style-name="nadrukondlijn">Subsidieregeling bewonersinitiatieven stadsdeel Noord</text:span></text:a> als volgt te wijzigen:</text:p>
            <text:p text:style-name="al">achter artikel 5 wordt artikel 5.1 toegevoegd dat luidt:</text:p>
            <text:p text:style-name="al"/>
            <text:p text:style-name="al">
            <text:span text:style-name="nadrukvet"> 5.1 Oudejaarsactiviteiten 2026</text:span>
          </text:p>
            <text:list text:style-name="id1-3-2-2-1-6">
              <text:list-item text:style-override="id1-3-2-2-1-6-1">
                <text:number>1.</text:number>
                <text:p text:style-name="al">Dit artikel is van toepassing op eenmalige subsidies voor bewonersinitiatieven in stadsdeel Noord die plaatsvinden op 31 december 2026 en uiterlijk eindigen op 1 januari 2027 om 01.00 uur.</text:p>
              </text:list-item>
              <text:list-item text:style-override="id1-3-2-2-1-6-2">
                <text:number>2.</text:number>
                <text:p text:style-name="al">Voor subsidies op grond van dit artikel geldt een subsidieplafond van € 50.000,-.</text:p>
              </text:list-item>
              <text:list-item text:style-override="id1-3-2-2-1-6-3">
                <text:number>3.</text:number>
                <text:p text:style-name="al">Aanvragen voor subsidies op grond van dit artikel kunnen uitsluitend worden ingediend in de periode van 1 september 2026 tot en met 30 september 2026.</text:p>
              </text:list-item>
              <text:list-item text:style-override="id1-3-2-2-1-6-4">
                <text:number>4.</text:number>
                <text:p text:style-name="al">In aanvulling op artikel 8 weigert het dagelijks bestuur subsidie voor een oudejaarsactiviteit als:</text:p>
                <text:list text:style-name="id1-3-2-2-1-6-4-3">
                  <text:list-item text:style-override="id1-3-2-2-1-6-4-3-1">
                    <text:number>a.</text:number>
                    <text:p text:style-name="al">de activiteit niet plaatsvindt op 31 december 2026 of later eindigt dan 1 januari 2027 om 01.00 uur;</text:p>
                  </text:list-item>
                  <text:list-item text:style-override="id1-3-2-2-1-6-4-3-2">
                    <text:number>b.</text:number>
                    <text:p text:style-name="al">bij de activiteit gebruik wordt gemaakt van open vuur, vuurwerk of pyrotechnische effecten;</text:p>
                  </text:list-item>
                  <text:list-item text:style-override="id1-3-2-2-1-6-4-3-3">
                    <text:number>c.</text:number>
                    <text:p text:style-name="al">naar het oordeel van het dagelijks bestuur sprake is van onaanvaardbare risico’s voor de openbare orde, veiligheid of gezondheid;</text:p>
                  </text:list-item>
                  <text:list-item text:style-override="id1-3-2-2-1-6-4-3-4">
                    <text:number>d.</text:number>
                    <text:p text:style-name="al">de activiteit niet uitvoerbaar is binnen de geldende regels voor vergunningen of ontheffingen.</text:p>
                  </text:list-item>
                </text:list>
              </text:list-item>
              <text:list-item text:style-override="id1-3-2-2-1-6-5">
                <text:number>5.</text:number>
                <text:p text:style-name="al">In afwijking van artikel 8, 2e lid, onder j, kan maximaal € 3,50 per deelnemer per activiteit voor consumpties worden aangevraagd.</text:p>
              </text:list-item>
              <text:list-item text:style-override="id1-3-2-2-1-6-6">
                <text:number>6.</text:number>
                <text:p text:style-name="al">De aanvragen die niet worden geweigerd op grond van artikel 8 of artikel 5.1, 2e lid, worden inhoudelijk beoordeeld en gerangschikt op grond van de volgende criteria:</text:p>
                <text:list text:style-name="id1-3-2-2-1-6-6-3">
                  <text:list-item text:style-override="id1-3-2-2-1-6-6-3-1">
                    <text:number>-</text:number>
                    <text:p text:style-name="al">De mate waarin de activiteit bijdraagt aan de kernwaarden van bewonersinitiatieven in stadsdeel Noord;</text:p>
                  </text:list-item>
                  <text:list-item text:style-override="id1-3-2-2-1-6-6-3-2">
                    <text:number>-</text:number>
                    <text:p text:style-name="al">De mate waarin de activiteit bijdraagt aan de verbinding in stadsdeel Noord;</text:p>
                  </text:list-item>
                  <text:list-item text:style-override="id1-3-2-2-1-6-6-3-3">
                    <text:number>-</text:number>
                    <text:p text:style-name="al">De kwaliteit van de financiële onderbouwing van de aanvraag;</text:p>
                  </text:list-item>
                  <text:list-item text:style-override="id1-3-2-2-1-6-6-3-4">
                    <text:number>-</text:number>
                    <text:p text:style-name="al">De bijdrage aan een evenwichtige spreiding van de activiteiten over stadsdeel Noord.</text:p>
                  </text:list-item>
                </text:list>
              </text:list-item>
            </text:list>
          </text:section>
          <text:section text:name="artikel_id1-3-2-2-2" text:style-name="artikel">
            <text:p text:style-name="artikel_kop_titel"><text:span text:style-name="artikel_kop_label">Artikel</text:span> <text:span text:style-name="artikel_kop_nr">II</text:span> </text:p>
            <text:p text:style-name="al">Dit besluit treedt in werking per 1 september 2026. </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voorzitter</text:span></text:p>
            <text:p><text:span text:style-name="functie">Yassmine el Ksaihi</text:span></text:p>
          </text:section>
          <text:section text:name="ondertekening_id1-3-2-3-3">
            <text:p><text:span text:style-name="functie"/></text:p>
            <text:p><text:span text:style-name="functie">De secretaris</text:span></text:p>
            <text:p><text:span text:style-name="functie">Diana Landveld</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Met dit wijzigingsbesluit wordt tijdelijk subsidie mogelijk gemaakt voor oudejaarsactiviteiten in stadsdeel Noord tijdens de jaarwisseling 2026-2027. Het doel is om bewonersinitiatieven te ondersteunen die bijdragen aan ontmoeting, verbinding en leefbaarheid in de buurt.</text:p>
          <text:p text:style-name="al">Voor deze activiteiten geldt een apart subsidieplafond van € 50.000. Aanvragen kunnen worden ingediend van 1 september 2026 tot en met 30 september 2026. De activiteiten moeten plaatsvinden op 31 december 2026 en uiterlijk eindigen op 1 januari 2027 om 01.00 uur.</text:p>
          <text:p text:style-name="al"/>
          <text:p text:style-name="al">Vanwege de veiligheid zijn activiteiten met open vuur, vuurwerk of pyrotechnische effecten uitgesloten. Ook kan subsidie worden geweigerd als sprake is van onaanvaardbare risico’s voor de openbare orde, veiligheid of gezondheid. Het dagelijks bestuur kan hierover advies vragen aan de afdeling Veiligheid en andere betrokken instanties.</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3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Financiën | Organisatie en beleid</meta:user-defined>
    <meta:user-defined meta:name="DC.source">Algemene Subsidieverordening Amsterdam 2013]|[https://lokaleregelgeving.overheid.nl/CVDR419314/5</meta:user-defined>
    <meta:user-defined meta:name="DC.source">Bijlage 3 van de Verordening op de stadsdelen en het stadsgebied Amsterdam 2022]|[https://lokaleregelgeving.overheid.nl/CVDR673559#bijlage_3:</meta:user-defined>
    <meta:user-defined meta:name="DCTERMS.alternative">Subsidieregeling bewonersinitiatieven stadsdeel Noord</meta:user-defined>
    <dc:language>nl</dc:language>
    <meta:user-defined meta:name="OVERHEIDop.locatietype/OVERHEIDop.gebiedsmarkering">Gemeente</meta:user-defined>
    <meta:user-defined meta:name="DC.title">Besluit van het algemeen bestuur van stadsdeel Noord van de gemeente Amsterdam houdende regels omtrent subisides voor bewondersinitiatieven Subsidieregeling bewonersinitiatieven stadsdeel Noord</meta:user-defined>
    <meta:user-defined meta:name="DCTERMS.W3CDTF/DCTERMS.available">2026-08-26</meta:user-defined>
    <meta:user-defined meta:name="DCTERMS.W3CDTF/OVERHEIDop.jaargang">2026</meta:user-defined>
    <meta:user-defined meta:name="OVERHEIDop.publicationIssue">398344</meta:user-defined>
    <meta:user-defined meta:name="OVERHEIDop.betreftRegeling">CVDR609087_3</meta:user-defined>
    <meta:user-defined meta:name="OVERHEIDop.GmbID/DC.identifier">gmb-2026-398344</meta:user-defined>
    <meta:user-defined meta:name="xs:date/OVERHEIDop.startdatum">2026-09-01</meta:user-defined>
    <meta:user-defined meta:name="OVERHEIDop.versieInformatie"/>
  </office:meta>
</office:document-meta>
</file>