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ul van Vlissingenstraat 20 1096B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horecaterras</text:p>
            <text:p text:style-name="common-al">Zaakadres: Paul van Vlissingenstraat 20 1096BK Amsterdam</text:p>
            <text:p text:style-name="common-al">Datum ontvangst: 06-08-2026</text:p>
            <text:p text:style-name="common-al">Zaaknummer: Z2026-035126</text:p>
            <text:p text:style-name="common-al">DSO-nummer: 202608060090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33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5126</meta:user-defined>
    <meta:user-defined meta:name="DCTERMS.abstract">het realiseren van een horeca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aul van Vlissingenstraat 20 1096BK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36</meta:user-defined>
    <meta:user-defined meta:name="OVERHEIDop.GmbID/DC.identifier">gmb-2026-398336</meta:user-defined>
    <meta:user-defined meta:name="OVERHEIDop.versieInformatie"/>
  </office:meta>
</office:document-meta>
</file>