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Sloefweg 15, 8316PK Marknesse: het kappen van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aanvraag om Omgevingsvergunning binnen gekomen voor deze locatie. De aanvraag is geregistreerd onder zaaknummer Z2026-00002698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833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698</meta:user-defined>
    <meta:user-defined meta:name="DCTERMS.abstract">Sloefweg 15, 8316PK Marknesse: het kappen van bom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Sloefweg 15, 8316PK Marknesse: het kappen van bom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35</meta:user-defined>
    <meta:user-defined meta:name="OVERHEIDop.GmbID/DC.identifier">gmb-2026-398335</meta:user-defined>
    <meta:user-defined meta:name="OVERHEIDop.versieInformatie"/>
  </office:meta>
</office:document-meta>
</file>