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omgevingswet: 7Poort ongenummerd, Zevenaar, het saneren van de bodem (zaakid: N26MA.191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ni 2026 heeft de gemeente een melding ontvangen voor het saneren van de bodem aan de 7Poort ongenummerd, Zevenaar. De melding is geregistreerd onder Zaakid: N26MA.1917 (Z2026-00002398).</text:p>
            <text:p text:style-name="common-al">De melding betreft: het saneren van de bodem; Afgehandeld op 11 augustus 2026</text:p>
            <text:p text:style-name="common-al"/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vergunningen@zevenaar.nl ó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83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98</meta:user-defined>
    <meta:user-defined meta:name="DCTERMS.abstract">locatie: 7Poort ongenummerd, Zevenaar</meta:user-defined>
    <dc:language>nl</dc:language>
    <meta:user-defined meta:name="OVERHEIDop.locatietype/OVERHEIDop.gebiedsmarkering">Vlak</meta:user-defined>
    <meta:user-defined meta:name="DC.title">Kennisgeving ontvangst melding omgevingswet: 7Poort ongenummerd, Zevenaar, het saneren van de bodem (zaakid: N26MA.1917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29</meta:user-defined>
    <meta:user-defined meta:name="OVERHEIDop.GmbID/DC.identifier">gmb-2026-398329</meta:user-defined>
    <meta:user-defined meta:name="OVERHEIDop.versieInformatie"/>
  </office:meta>
</office:document-meta>
</file>