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container van 5 oktober tot en met 4 november 2026, De Schoof 224, 3341EB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plaatsen van een container van 5 oktober tot en met 4 november 2026 op de locatie De Schoof 224, 3341EB Hendrik-Ido-Ambacht. De vergunning heeft zaaknummer Z2026-00001211. Het betreft de volgende activiteit(en):</text:p>
            <text:p text:style-name="common-al">- het gebruik van de openbare ruimte</text:p>
            <text:p text:style-name="common-al">Datum besluit: 20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83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11</meta:user-defined>
    <meta:user-defined meta:name="DCTERMS.abstract">Betreft:  Besluit op locatie De Schoof 224, 3341EB Hendrik-Ido-Ambacht</meta:user-defined>
    <dc:language>nl</dc:language>
    <meta:user-defined meta:name="OVERHEIDop.locatietype/OVERHEIDop.gebiedsmarkering">Punt</meta:user-defined>
    <meta:user-defined meta:name="DC.title">Toestemming voor het plaatsen van een container van 5 oktober tot en met 4 november 2026, De Schoof 224, 3341EB Hendrik-Ido-Ambacht</meta:user-defined>
    <meta:user-defined meta:name="DCTERMS.W3CDTF/DCTERMS.available">2026-08-24</meta:user-defined>
    <meta:user-defined meta:name="DCTERMS.W3CDTF/OVERHEIDop.jaargang">2026</meta:user-defined>
    <meta:user-defined meta:name="OVERHEIDop.publicationIssue">398327</meta:user-defined>
    <meta:user-defined meta:name="OVERHEIDop.GmbID/DC.identifier">gmb-2026-398327</meta:user-defined>
    <meta:user-defined meta:name="OVERHEIDop.versieInformatie"/>
  </office:meta>
</office:document-meta>
</file>