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t bouwen van een berging aan de Winnipegstraat 53, 7007 AG te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Winnipegstraat 53, 7007 AG Doetinchem</text:p>
            <text:p text:style-name="common-al">Omschrijving:			het bouwen van een berging</text:p>
            <text:p text:style-name="common-al">Dossiernummer:		gD2606005397</text:p>
            <text:p text:style-name="common-al">Datum verzending:	19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83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6005397</meta:user-defined>
    <meta:user-defined meta:name="DCTERMS.abstract">Omgevingsvergunning verleend voor het bouwen van een berging aan de Winnipegstraat 53,  7007 AG te Doetinchem</meta:user-defined>
    <dc:language>nl</dc:language>
    <meta:user-defined meta:name="OVERHEIDop.locatietype/OVERHEIDop.gebiedsmarkering">Punt</meta:user-defined>
    <meta:user-defined meta:name="DC.title">Omgevingsvergunning verleend: het bouwen van een berging aan de Winnipegstraat 53, 7007 AG te Doetinche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26</meta:user-defined>
    <meta:user-defined meta:name="OVERHEIDop.GmbID/DC.identifier">gmb-2026-398326</meta:user-defined>
    <meta:user-defined meta:name="OVERHEIDop.versieInformatie"/>
  </office:meta>
</office:document-meta>
</file>