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PORT.GOUDA voor Opening Skatepark de Sluis op de locatie Kanaaldijk op 29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SPORT.GOUDA mag het evenement Opening Skatepark de Sluis organiseren in Skatepark De Sluis, locatie Kanaaldijk op 29-08-2026. De vergunning is verzonden op 20-08-2026. Het zaaknummer van de vergunning is 1720618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20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83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511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SPORT.GOUDA voor Opening Skatepark de Sluis op de locatie Kanaaldijk op 29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20</meta:user-defined>
    <meta:user-defined meta:name="OVERHEIDop.GmbID/DC.identifier">gmb-2026-398320</meta:user-defined>
    <meta:user-defined meta:name="OVERHEIDop.versieInformatie"/>
  </office:meta>
</office:document-meta>
</file>