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terrasvergunning Miss Central , Bakkerspleintje 26, 1901EZ Castricum, verzenddatum 20 augustus 2026 (Z2026-000045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83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564</meta:user-defined>
    <meta:user-defined meta:name="DCTERMS.abstract">terrasvergunning Miss Central , Bakkerspleintje 26, 1901EZ Castricum, verzenddatum 20 augustus 2026 (Z2026-00004564)</meta:user-defined>
    <dc:language>nl</dc:language>
    <meta:user-defined meta:name="OVERHEIDop.locatietype/OVERHEIDop.gebiedsmarkering">Punt</meta:user-defined>
    <meta:user-defined meta:name="DC.title">Gemeente Castricum, verleende terrasvergunning Miss Central , Bakkerspleintje 26, 1901EZ Castricum, verzenddatum 20 augustus 2026 (Z2026-00004564)</meta:user-defined>
    <meta:user-defined meta:name="DCTERMS.W3CDTF/DCTERMS.available">2026-08-24</meta:user-defined>
    <meta:user-defined meta:name="DCTERMS.W3CDTF/OVERHEIDop.jaargang">2026</meta:user-defined>
    <meta:user-defined meta:name="OVERHEIDop.publicationIssue">398317</meta:user-defined>
    <meta:user-defined meta:name="OVERHEIDop.GmbID/DC.identifier">gmb-2026-398317</meta:user-defined>
    <meta:user-defined meta:name="OVERHEIDop.versieInformatie"/>
  </office:meta>
</office:document-meta>
</file>